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926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926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926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926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926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926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926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926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926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926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926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926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926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926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926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926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926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Totholzvolumen (Derbholz ohne Asthaufen), liegend</text:p>
          </table:table-cell>
        </table:table-row>
        <table:table-row>
          <table:table-cell table:number-columns-spanned="189" table:number-rows-spanned="1" table:style-name="ce0" office:value-type="string">
            <text:p>Entwicklungsstufe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1000 m³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Entwicklungsstufe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m³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float" office:value="435">
            <text:p>43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8">
            <text:p>8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">
            <text:p>9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10">
            <text:p>1710</text:p>
          </table:table-cell>
          <table:table-cell table:style-name="ce5" office:value-type="float" office:value="26">
            <text:p>26</text:p>
          </table:table-cell>
        </table:table-row>
        <table:table-row>
          <table:table-cell table:style-name="ce4" office:value-type="string">
            <text:p>Jungwuchs/Dickung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96">
            <text:p>119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35">
            <text:p>23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02">
            <text:p>30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14">
            <text:p>41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01">
            <text:p>20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6">
            <text:p>10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66">
            <text:p>4166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Stangenholz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38">
            <text:p>43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5">
            <text:p>17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51">
            <text:p>15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29">
            <text:p>4329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schwaches Baumholz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5">
            <text:p>13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57">
            <text:p>3357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mittleres Baumholz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8">
            <text:p>18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4">
            <text:p>24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36">
            <text:p>53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3">
            <text:p>16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11">
            <text:p>21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8">
            <text:p>14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6">
            <text:p>2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20">
            <text:p>5320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starkes Baumholz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78">
            <text:p>27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95">
            <text:p>49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04">
            <text:p>20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85">
            <text:p>48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45">
            <text:p>14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43">
            <text:p>74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38">
            <text:p>13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106">
            <text:p>10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29">
            <text:p>12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61">
            <text:p>16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94">
            <text:p>39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591">
            <text:p>9591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gemischt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71">
            <text:p>87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09">
            <text:p>50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0">
            <text:p>33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77">
            <text:p>17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25">
            <text:p>32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31">
            <text:p>13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165">
            <text:p>16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46">
            <text:p>14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0">
            <text:p>6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28">
            <text:p>12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9">
            <text:p>49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35">
            <text:p>6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51">
            <text:p>45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593">
            <text:p>8593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16">
            <text:p>31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642">
            <text:p>364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07">
            <text:p>120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06">
            <text:p>60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96">
            <text:p>79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6">
            <text:p>16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2">
            <text:p>12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86">
            <text:p>38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60">
            <text:p>106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62">
            <text:p>46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065">
            <text:p>10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92">
            <text:p>89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53">
            <text:p>55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00">
            <text:p>110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87">
            <text:p>208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58">
            <text:p>15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7">
            <text:p>100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6">
            <text:p>3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2">
            <text:p>21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52">
            <text:p>11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2">
            <text:p>14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38">
            <text:p>83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09">
            <text:p>30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6">
            <text:p>30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33">
            <text:p>53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5">
            <text:p>10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3">
            <text:p>19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3">
            <text:p>28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49">
            <text:p>64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0">
            <text:p>17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15">
            <text:p>21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35">
            <text:p>33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38">
            <text:p>33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0">
            <text:p>26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7">
            <text:p>15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566">
            <text:p>156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21">
            <text:p>112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36">
            <text:p>153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066">
            <text:p>37066</text:p>
          </table:table-cell>
          <table:table-cell table:style-name="ce5" office:value-type="float" office:value="4">
            <text:p>4</text:p>
          </table:table-cell>
        </table:table-row>
        <table:table-row table:style-name="ro_0_21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Totholzvolumen (Derbholz ohne Asthaufen), liegend [215], m³
Volumen des liegenden Totholzes ab 7 cm Durchmesser (Derbholz) ohne Derbholzstücke in Asthaufe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1.06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Entwicklungsstufe [EST, 20]
Etappe der Bestandesentwicklung, definiert durch den dominanten Brusthöhendurchmesser (BHDdom = BHD der 100 stärksten [dicksten] Bäume pro Hektare). Jungwuchs/Dickung: BHDdom &lt;12 cm, Stangenholz: BHDdom 12-30 cm, schwaches Baumholz: BHDdom 31-40 cm, mittleres Baumholz: BHDdom 41-50 cm, starkes Baumholz: BHDdom &gt;50 cm, gemischt: Bäume verschiedener Entwicklungsstufe, keine Entwicklungsstufe vorherrschend oder Gruppen verschiedener Entwicklungsstufen, die kleiner als 5 Aren sind. Grundlage: Feldaufnahme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Jungwuchs/Dickung, Stangenholz, schwaches Baumholz, mittleres Baumholz, starkes Baumholz, gemisch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12+02:00</meta:creation-date>
    <dc:date>2026-09-08T17:38:12+02:00</dc:date>
    <dc:title>Untitled Spreadsheet</dc:title>
    <dc:description/>
    <dc:subject/>
    <meta:keyword/>
    <meta:user-defined meta:name="Company"/>
    <meta:user-defined meta:name="category"/>
  </office:meta>
</office:document-meta>
</file>