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704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Stammzahl</text:p>
          </table:table-cell>
        </table:table-row>
        <table:table-row>
          <table:table-cell table:number-columns-spanned="190" table:number-rows-spanned="1" table:style-name="ce0" office:value-type="string">
            <text:p>Entwicklungsstufe · Nadelholz, Laubholz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Zwischentotal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ntwicklungsstufe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8.6">
            <text:p>2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4">
            <text:p>3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float" office:value="41.1">
            <text:p>41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8.5">
            <text:p>8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.8">
            <text:p>8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.4">
            <text:p>3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58.9">
            <text:p>58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8.5">
            <text:p>8.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Jungwuchs/Dickung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7.4">
            <text:p>27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8.5">
            <text:p>6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1.2">
            <text:p>6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4.5">
            <text:p>54.5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2.4">
            <text:p>12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1.2">
            <text:p>4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.8">
            <text:p>63.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8.099999999999994">
            <text:p>78.099999999999994</text:p>
          </table:table-cell>
          <table:table-cell table:style-name="ce5" office:value-type="float" office:value="24.2">
            <text:p>24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3.2">
            <text:p>6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3.8">
            <text:p>73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3.9">
            <text:p>3.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7.4">
            <text:p>27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1.5">
            <text:p>31.5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.8">
            <text:p>38.8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5.5">
            <text:p>45.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2.4">
            <text:p>12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8.8">
            <text:p>58.8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1.8">
            <text:p>81.8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2.3">
            <text:p>7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24.2">
            <text:p>24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5.3">
            <text:p>85.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.9">
            <text:p>3.9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tangen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16.9">
            <text:p>16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8.9">
            <text:p>18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4">
            <text:p>32.4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21.7">
            <text:p>21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0.099999999999994">
            <text:p>90.09999999999999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7.099999999999994">
            <text:p>97.09999999999999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6.8">
            <text:p>16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95.099999999999994">
            <text:p>95.09999999999999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.7">
            <text:p>65.7</text:p>
          </table:table-cell>
          <table:table-cell table:style-name="ce5" office:value-type="string">
            <text:p>.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0.90000000000001">
            <text:p>90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0.1">
            <text:p>20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8">
            <text:p>56.8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8.6">
            <text:p>28.6</text:p>
          </table:table-cell>
          <table:table-cell table:style-name="ce5" office:value-type="string">
            <text:p>.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4">
            <text:p>2.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6.9">
            <text:p>16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8.40000000000001">
            <text:p>78.4000000000000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18.9">
            <text:p>18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21.7">
            <text:p>21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9.7">
            <text:p>79.7</text:p>
          </table:table-cell>
          <table:table-cell table:style-name="ce5" office:value-type="float" office:value="16.8">
            <text:p>16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64.8">
            <text:p>64.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4.7">
            <text:p>94.7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0.8">
            <text:p>90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68.8">
            <text:p>68.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4.3">
            <text:p>34.3</text:p>
          </table:table-cell>
          <table:table-cell table:style-name="ce5" office:value-type="string">
            <text:p>.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20.1">
            <text:p>20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43.2">
            <text:p>43.2</text:p>
          </table:table-cell>
          <table:table-cell table:style-name="ce5" office:value-type="string">
            <text:p>.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4">
            <text:p>2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chwach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8.5">
            <text:p>78.5</text:p>
          </table:table-cell>
          <table:table-cell table:style-name="ce5" office:value-type="string">
            <text:p>.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9.9">
            <text:p>19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5.3">
            <text:p>85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24.8">
            <text:p>24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16.7">
            <text:p>16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6.1">
            <text:p>26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.4">
            <text:p>30.4</text:p>
          </table:table-cell>
          <table:table-cell table:style-name="ce5" office:value-type="string">
            <text:p>.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61.4">
            <text:p>61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39.6">
            <text:p>39.6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.7">
            <text:p>35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22.7">
            <text:p>22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.5">
            <text:p>9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4.8">
            <text:p>84.8</text:p>
          </table:table-cell>
          <table:table-cell table:style-name="ce5" office:value-type="string">
            <text:p>.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45.5">
            <text:p>4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2.2">
            <text:p>92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96.8">
            <text:p>96.8</text:p>
          </table:table-cell>
          <table:table-cell table:style-name="ce5" office:value-type="string">
            <text:p>.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26.5">
            <text:p>2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.6">
            <text:p>16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2.6">
            <text:p>2.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.5">
            <text:p>21.5</text:p>
          </table:table-cell>
          <table:table-cell table:style-name="ce5" office:value-type="string">
            <text:p>.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19.9">
            <text:p>19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24.8">
            <text:p>24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6.7">
            <text:p>16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6.1">
            <text:p>26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5">
            <text:p>7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4.1">
            <text:p>34.1</text:p>
          </table:table-cell>
          <table:table-cell table:style-name="ce5" office:value-type="string">
            <text:p>.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0.4">
            <text:p>60.4</text:p>
          </table:table-cell>
          <table:table-cell table:style-name="ce5" office:value-type="string">
            <text:p>.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4.3">
            <text:p>6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22.7">
            <text:p>22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92.5">
            <text:p>92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0.5">
            <text:p>90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string">
            <text:p>.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54.5">
            <text:p>54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26.5">
            <text:p>2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.6">
            <text:p>16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2.6">
            <text:p>2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mittler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.099999999999994">
            <text:p>95.09999999999999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91.7">
            <text:p>91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1.3">
            <text:p>91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2.7">
            <text:p>12.7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8.8">
            <text:p>98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4.1">
            <text:p>14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20.1">
            <text:p>20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92.5">
            <text:p>92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2.5">
            <text:p>72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86.7">
            <text:p>86.7</text:p>
          </table:table-cell>
          <table:table-cell table:style-name="ce5" office:value-type="string">
            <text:p>.</text:p>
          </table:table-cell>
          <table:table-cell table:style-name="ce5" office:value-type="float" office:value="88.59999999999999">
            <text:p>88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6.2">
            <text:p>76.2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4.2">
            <text:p>54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97.5">
            <text:p>97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91.7">
            <text:p>91.7</text:p>
          </table:table-cell>
          <table:table-cell table:style-name="ce5" office:value-type="string">
            <text:p>.</text:p>
          </table:table-cell>
          <table:table-cell table:style-name="ce5" office:value-type="float" office:value="98.7">
            <text:p>98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9.2">
            <text:p>99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2.8">
            <text:p>72.8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87.3">
            <text:p>87.3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4.1">
            <text:p>14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91.8">
            <text:p>91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20.1">
            <text:p>20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tarkes Bau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5.2">
            <text:p>85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6.5">
            <text:p>46.5</text:p>
          </table:table-cell>
          <table:table-cell table:style-name="ce5" office:value-type="string">
            <text:p>.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3.5">
            <text:p>93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1.8">
            <text:p>81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1.6">
            <text:p>31.6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6.8">
            <text:p>86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87.5">
            <text:p>87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9.7">
            <text:p>19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4.3">
            <text:p>64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4.8">
            <text:p>84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96.2">
            <text:p>96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3.5">
            <text:p>53.5</text:p>
          </table:table-cell>
          <table:table-cell table:style-name="ce5" office:value-type="string">
            <text:p>.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4.40000000000001">
            <text:p>74.4000000000000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80.3">
            <text:p>80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63.8">
            <text:p>63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19.7">
            <text:p>19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7">
            <text:p>35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1.3">
            <text:p>81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93.8">
            <text:p>93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gemischt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73.7">
            <text:p>73.7</text:p>
          </table:table-cell>
          <table:table-cell table:style-name="ce5" office:value-type="string">
            <text:p>.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1.4">
            <text:p>11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9.7">
            <text:p>79.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5.40000000000001">
            <text:p>95.4000000000000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.3">
            <text:p>4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3.7">
            <text:p>73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5">
            <text:p>35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2.5">
            <text:p>82.5</text:p>
          </table:table-cell>
          <table:table-cell table:style-name="ce5" office:value-type="string">
            <text:p>.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8">
            <text:p>38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97.7">
            <text:p>97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1.4">
            <text:p>11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80.7">
            <text:p>80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8.8">
            <text:p>98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.5">
            <text:p>98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96.5">
            <text:p>96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2.5">
            <text:p>72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7">
            <text:p>55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5">
            <text:p>65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2">
            <text:p>62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6.8">
            <text:p>96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3.8">
            <text:p>63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6.3">
            <text:p>86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4.40000000000001">
            <text:p>74.4000000000000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95.099999999999994">
            <text:p>95.09999999999999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4.3">
            <text:p>84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3.8">
            <text:p>83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8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Zwischen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Entwicklungsstufe [EST, 20]
Etappe der Bestandesentwicklung, definiert durch den dominanten Brusthöhendurchmesser (BHDdom = BHD der 100 stärksten [dicksten] Bäume pro Hektare). Jungwuchs/Dickung: BHDdom &lt;12 cm, Stangenholz: BHDdom 12-30 cm, schwaches Baumholz: BHDdom 31-40 cm, mittleres Baumholz: BHDdom 41-50 cm, starkes Baumholz: BHDdom &gt;50 cm, gemischt: Bäume verschiedener Entwicklungsstufe, keine Entwicklungsstufe vorherrschend oder Gruppen verschiedener Entwicklungsstufen, die kleiner als 5 Aren sind. Grundlage: Feldaufnahme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9.03.2024 18:01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Jungwuchs/Dickung, Stangenholz, schwaches Baumholz, mittleres Baumholz, starkes Baumholz, gemisch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1:49:14+02:00</meta:creation-date>
    <dc:date>2026-09-10T11:49:14+02:00</dc:date>
    <dc:title>Untitled Spreadsheet</dc:title>
    <dc:description/>
    <dc:subject/>
    <meta:keyword/>
    <meta:user-defined meta:name="Company"/>
    <meta:user-defined meta:name="category"/>
  </office:meta>
</office:document-meta>
</file>