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11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296cm" fo:break-before="auto"/>
    </style:style>
    <style:style style:family="table-column" style:name="co_0_190">
      <style:table-column-properties style:column-width="0.926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totale di fusti</text:p>
          </table:table-cell>
        </table:table-row>
        <table:table-row>
          <table:table-cell table:number-columns-spanned="190" table:number-rows-spanned="1" table:style-name="ce0" office:value-type="string">
            <text:p>fasce vegetazionali NaiS (3 classi) · diametro a petto d'uomo (10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n/ha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3 classi)</text:p>
          </table:table-cell>
          <table:table-cell table:style-name="ce3" office:value-type="string">
            <text:p>diametro a petto d'uomo (10 classi)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12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subalpi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6">
            <text:p>75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0">
            <text:p>4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0">
            <text:p>1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4">
            <text:p>50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0">
            <text:p>4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0">
            <text:p>2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7">
            <text:p>12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0">
            <text:p>19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">
            <text:p>35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29">
            <text:p>142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2">
            <text:p>98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226">
            <text:p>12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60">
            <text:p>9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53">
            <text:p>5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4">
            <text:p>42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0">
            <text:p>180</text:p>
          </table:table-cell>
          <table:table-cell table:style-name="ce5" office:value-type="string">
            <text:p>.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0">
            <text:p>74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12" table:style-name="ce4" office:value-type="string">
            <text:p>monta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0">
            <text:p>200</text:p>
          </table:table-cell>
          <table:table-cell table:style-name="ce5" office:value-type="string">
            <text:p>.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0">
            <text:p>30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7">
            <text:p>4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5">
            <text:p>54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72">
            <text:p>57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1">
            <text:p>49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6">
            <text:p>4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1">
            <text:p>6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8">
            <text:p>35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8">
            <text:p>62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71">
            <text:p>47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0">
            <text:p>49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87">
            <text:p>58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45">
            <text:p>5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8">
            <text:p>48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5">
            <text:p>54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3">
            <text:p>77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87">
            <text:p>4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54">
            <text:p>75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4">
            <text:p>5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31">
            <text:p>7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00">
            <text:p>800</text:p>
          </table:table-cell>
          <table:table-cell table:style-name="ce5" office:value-type="string">
            <text:p>.</text:p>
          </table:table-cell>
          <table:table-cell table:style-name="ce5" office:value-type="float" office:value="351">
            <text:p>35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5">
            <text:p>64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2">
            <text:p>3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60">
            <text:p>3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12" table:style-name="ce4" office:value-type="string">
            <text:p>iperinsubrica, collinare e sub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8">
            <text:p>43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0">
            <text:p>2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9">
            <text:p>25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96">
            <text:p>5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0">
            <text:p>1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0">
            <text:p>200</text:p>
          </table:table-cell>
          <table:table-cell table:style-name="ce5" office:value-type="string">
            <text:p>.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">
            <text:p>64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3">
            <text:p>3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0">
            <text:p>230</text:p>
          </table:table-cell>
          <table:table-cell table:style-name="ce5" office:value-type="string">
            <text:p>.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2">
            <text:p>89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8">
            <text:p>35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37">
            <text:p>6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9">
            <text:p>63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0">
            <text:p>4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0">
            <text:p>86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66">
            <text:p>5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55">
            <text:p>85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6">
            <text:p>28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89">
            <text:p>58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57">
            <text:p>75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0">
            <text:p>48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1">
            <text:p>8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34">
            <text:p>6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24">
            <text:p>8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03">
            <text:p>8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91">
            <text:p>99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71">
            <text:p>371</text:p>
          </table:table-cell>
          <table:table-cell table:style-name="ce5" office:value-type="string">
            <text:p>.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7">
            <text:p>7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4">
            <text:p>71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6">
            <text:p>28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42">
            <text:p>64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78">
            <text:p>37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8">
            <text:p>5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3">
            <text:p>47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96">
            <text:p>69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9">
            <text:p>4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3">
            <text:p>44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12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2-20 cm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52">
            <text:p>25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6">
            <text:p>28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21-30 cm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31-40 cm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41-50 cm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51-60 cm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61-70 cm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71-80 cm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81-90 cm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91-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&gt;100 cm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6">
            <text:p>5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0">
            <text:p>48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473">
            <text:p>4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3">
            <text:p>5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5">
            <text:p>47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7">
            <text:p>47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9">
            <text:p>58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79">
            <text:p>67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12">
            <text:p>61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57">
            <text:p>45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40">
            <text:p>54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7">
            <text:p>47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6">
            <text:p>48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35">
            <text:p>5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70">
            <text:p>77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44">
            <text:p>54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45">
            <text:p>6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43">
            <text:p>64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82">
            <text:p>68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9">
            <text:p>51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66">
            <text:p>66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34">
            <text:p>5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3">
            <text:p>5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3">
            <text:p>46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47">
            <text:p>54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4">
            <text:p>50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46">
            <text:p>54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6">
            <text:p>466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9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fasce vegetazionali NaiS (3 classi) [NAISHSTKOMB3KL, 2668]
Fasce vegetazionali secondo il sistema delle linee guida «Continuità nel bosco di protezione e controllo dell'efficacia» (NaiS; Frehner et al. 2005), ridotto a tre classi. Questa variabile rappresenta una semplificazione delle fasce vegetazionali NaiS in sei classi (NAISHSTKOMB6KL), per cui le classi «iperinsubrica e collinare» e «submontana» vengono riunite nella classe «iperinsubrica, collinare, submontana», mentre le fasce «montana inferiore e superiore» e «altimontana» vengono riunite nella classe «montana» e le fasce «subalpina» e «subalpina superiore» nella classe «subalpina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7:02:5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subalpino, montano, iperinsubrica, collinare e submontan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diametro a petto d'uomo (10 classi) [D13KLA10, 1317]
Diametro a petto d'uomo (DPU) degli alberi e arbusti a partire da 12 cm di DPU, in dieci classi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12-20 cm, 21-30 cm, 31-40 cm, 41-50 cm, 51-60 cm, 61-70 cm, 71-80 cm, 81-90 cm, 91-100 cm, &gt;100 cm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8:00:43+02:00</meta:creation-date>
    <dc:date>2026-09-10T18:00:43+02:00</dc:date>
    <dc:title>Untitled Spreadsheet</dc:title>
    <dc:description/>
    <dc:subject/>
    <meta:keyword/>
    <meta:user-defined meta:name="Company"/>
    <meta:user-defined meta:name="category"/>
  </office:meta>
</office:document-meta>
</file>