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0.926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0.926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0.926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0.926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0.926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0.926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0.926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0.74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1.11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3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Anteil Waldprobeflächen</text:p>
          </table:table-cell>
        </table:table-row>
        <table:table-row>
          <table:table-cell table:number-columns-spanned="190" table:number-rows-spanned="1" table:style-name="ce0" office:value-type="string">
            <text:p>Waldfunktion Erholung · Erholungsinfrastruktur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%, Spaltentotal</text:p>
          </table:table-cell>
        </table:table-row>
        <table:table-row>
          <table:table-cell table:number-columns-spanned="190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Waldfunktion Erholung</text:p>
          </table:table-cell>
          <table:table-cell table:style-name="ce3" office:value-type="string">
            <text:p>Erholungsinfrastruktur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Weg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pezifische Erholungseinrichtunge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ne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4.7">
            <text:p>64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70.5">
            <text:p>70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0.8">
            <text:p>70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3.1">
            <text:p>53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5.59999999999999">
            <text:p>65.5999999999999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7.40000000000001">
            <text:p>77.4000000000000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75.8">
            <text:p>75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64.40000000000001">
            <text:p>64.40000000000001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9.5">
            <text:p>69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80.40000000000001">
            <text:p>80.4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83.59999999999999">
            <text:p>83.5999999999999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8.7">
            <text:p>88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1.3">
            <text:p>6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6.8">
            <text:p>76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76.5">
            <text:p>76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4.099999999999994">
            <text:p>74.099999999999994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9.7">
            <text:p>69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7.7">
            <text:p>47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1.2">
            <text:p>11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Wege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54.5">
            <text:p>54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string">
            <text:p>.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70.099999999999994">
            <text:p>70.099999999999994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76.40000000000001">
            <text:p>76.40000000000001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1.8">
            <text:p>11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spezifische Erholungseinrichtungen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94.3">
            <text:p>94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86.8">
            <text:p>86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61.5">
            <text:p>61.5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94.7">
            <text:p>94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5.90000000000001">
            <text:p>95.9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8.90000000000001">
            <text:p>98.9000000000000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9.099999999999994">
            <text:p>99.09999999999999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8.90000000000001">
            <text:p>88.9000000000000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93.3">
            <text:p>93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5.90000000000001">
            <text:p>95.9000000000000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.40000000000001">
            <text:p>81.40000000000001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93.40000000000001">
            <text:p>93.4000000000000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92.59999999999999">
            <text:p>92.5999999999999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83.3">
            <text:p>83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85.5">
            <text:p>85.5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95.5">
            <text:p>95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9.099999999999994">
            <text:p>89.09999999999999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7.3">
            <text:p>97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5.3">
            <text:p>95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7.40000000000001">
            <text:p>97.4000000000000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4.7">
            <text:p>64.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96.2">
            <text:p>96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4.3">
            <text:p>94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95.7">
            <text:p>95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89.7">
            <text:p>89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97.8">
            <text:p>97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95.2">
            <text:p>95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7.3">
            <text:p>97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9.5">
            <text:p>79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95.5">
            <text:p>95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1.40000000000001">
            <text:p>91.4000000000000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86.2">
            <text:p>86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92.8">
            <text:p>92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95.3">
            <text:p>95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3.5">
            <text:p>93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6.90000000000001">
            <text:p>86.9000000000000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6.90000000000001">
            <text:p>96.9000000000000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5.59999999999999">
            <text:p>95.5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1.5">
            <text:p>91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95.5">
            <text:p>95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95.90000000000001">
            <text:p>95.9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4.3">
            <text:p>74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93.5">
            <text:p>93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82.5">
            <text:p>82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4.8">
            <text:p>94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1.7">
            <text:p>91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63.2">
            <text:p>63.2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5.5">
            <text:p>85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3.7">
            <text:p>93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8.59999999999999">
            <text:p>88.5999999999999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2.9">
            <text:p>62.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93.5">
            <text:p>93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83.5">
            <text:p>83.5</text:p>
          </table:table-cell>
          <table:table-cell table:style-name="ce5" office:value-type="float" office:value="8.7">
            <text:p>8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2.5">
            <text:p>92.5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5" table:style-name="ce4" office:value-type="string">
            <text:p>ja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string">
            <text:p>.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Wege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4.5">
            <text:p>14.5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spezifische Erholungseinrichtunge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4.5">
            <text:p>14.5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8.7">
            <text:p>8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6.3">
            <text:p>76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2.3">
            <text:p>52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4.7">
            <text:p>64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70.5">
            <text:p>70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.8">
            <text:p>79.8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78.8">
            <text:p>78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8.2">
            <text:p>78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7.2">
            <text:p>57.2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77.40000000000001">
            <text:p>77.4000000000000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75.8">
            <text:p>75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6.40000000000001">
            <text:p>76.4000000000000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80.40000000000001">
            <text:p>80.4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83.59999999999999">
            <text:p>83.5999999999999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8.7">
            <text:p>88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6.8">
            <text:p>76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76.5">
            <text:p>76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68.7">
            <text:p>68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1.5">
            <text:p>11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7.40000000000001">
            <text:p>67.4000000000000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Wege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76.40000000000001">
            <text:p>76.40000000000001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11.5">
            <text:p>11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spezifische Erholungseinrichtungen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33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8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8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8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8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8" table:number-rows-spanned="1" table:style-name="ce7" office:value-type="string">
            <text:p>Waldfunktion Erholung [WAFKTERHOL, 471]
Vorhandensein der Waldfunktion «Erholung» gemäss forstlicher Planung oder gutachterlicher Einschätzung durch den lokalen Forstdienst. Grundlage: Forstdienstbefragung (MID 327: Spezielle Waldfunktionen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9.03.2024 18:04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keine Angabe, nein, ja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88" table:number-rows-spanned="1" table:style-name="ce7" office:value-type="string">
            <text:p>Erholungsinfrastruktur [ERHOLUNGKLA, 1311]
Probeflächen ohne/mit Erholungsinfrastruktur (Wege, spezifische Erholungseinrichtungen) auf der Interpretationsfläche (50 × 50 m). Grundlage: Feldaufnahme (MID 220: Erholungseinrichtungen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0.03.2024 09:28:2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keine Angabe, keine, Wege, spezifische Erholungseinrichtunge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1:54:38+02:00</meta:creation-date>
    <dc:date>2026-09-10T21:54:38+02:00</dc:date>
    <dc:title>Untitled Spreadsheet</dc:title>
    <dc:description/>
    <dc:subject/>
    <meta:keyword/>
    <meta:user-defined meta:name="Company"/>
    <meta:user-defined meta:name="category"/>
  </office:meta>
</office:document-meta>
</file>