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334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482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482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482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482cm" fo:break-before="auto"/>
    </style:style>
    <style:style style:family="table-column" style:name="co_0_20">
      <style:table-column-properties style:column-width="0.741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482cm" fo:break-before="auto"/>
    </style:style>
    <style:style style:family="table-column" style:name="co_0_24">
      <style:table-column-properties style:column-width="0.741cm" fo:break-before="auto"/>
    </style:style>
    <style:style style:family="table-column" style:name="co_0_25">
      <style:table-column-properties style:column-width="1.482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482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482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482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482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482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482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482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482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482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482cm" fo:break-before="auto"/>
    </style:style>
    <style:style style:family="table-column" style:name="co_0_48">
      <style:table-column-properties style:column-width="0.741cm" fo:break-before="auto"/>
    </style:style>
    <style:style style:family="table-column" style:name="co_0_49">
      <style:table-column-properties style:column-width="1.482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482cm" fo:break-before="auto"/>
    </style:style>
    <style:style style:family="table-column" style:name="co_0_52">
      <style:table-column-properties style:column-width="0.741cm" fo:break-before="auto"/>
    </style:style>
    <style:style style:family="table-column" style:name="co_0_53">
      <style:table-column-properties style:column-width="1.482cm" fo:break-before="auto"/>
    </style:style>
    <style:style style:family="table-column" style:name="co_0_54">
      <style:table-column-properties style:column-width="0.741cm" fo:break-before="auto"/>
    </style:style>
    <style:style style:family="table-column" style:name="co_0_55">
      <style:table-column-properties style:column-width="1.482cm" fo:break-before="auto"/>
    </style:style>
    <style:style style:family="table-column" style:name="co_0_56">
      <style:table-column-properties style:column-width="0.741cm" fo:break-before="auto"/>
    </style:style>
    <style:style style:family="table-column" style:name="co_0_57">
      <style:table-column-properties style:column-width="1.482cm" fo:break-before="auto"/>
    </style:style>
    <style:style style:family="table-column" style:name="co_0_58">
      <style:table-column-properties style:column-width="0.741cm" fo:break-before="auto"/>
    </style:style>
    <style:style style:family="table-column" style:name="co_0_59">
      <style:table-column-properties style:column-width="1.482cm" fo:break-before="auto"/>
    </style:style>
    <style:style style:family="table-column" style:name="co_0_60">
      <style:table-column-properties style:column-width="0.741cm" fo:break-before="auto"/>
    </style:style>
    <style:style style:family="table-column" style:name="co_0_61">
      <style:table-column-properties style:column-width="1.482cm" fo:break-before="auto"/>
    </style:style>
    <style:style style:family="table-column" style:name="co_0_62">
      <style:table-column-properties style:column-width="0.926cm" fo:break-before="auto"/>
    </style:style>
    <style:style style:family="table-column" style:name="co_0_63">
      <style:table-column-properties style:column-width="1.482cm" fo:break-before="auto"/>
    </style:style>
    <style:style style:family="table-column" style:name="co_0_64">
      <style:table-column-properties style:column-width="0.926cm" fo:break-before="auto"/>
    </style:style>
    <style:style style:family="table-column" style:name="co_0_65">
      <style:table-column-properties style:column-width="1.482cm" fo:break-before="auto"/>
    </style:style>
    <style:style style:family="table-column" style:name="co_0_66">
      <style:table-column-properties style:column-width="0.741cm" fo:break-before="auto"/>
    </style:style>
    <style:style style:family="table-column" style:name="co_0_67">
      <style:table-column-properties style:column-width="1.482cm" fo:break-before="auto"/>
    </style:style>
    <style:style style:family="table-column" style:name="co_0_68">
      <style:table-column-properties style:column-width="0.926cm" fo:break-before="auto"/>
    </style:style>
    <style:style style:family="table-column" style:name="co_0_69">
      <style:table-column-properties style:column-width="1.482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1.482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1.482cm" fo:break-before="auto"/>
    </style:style>
    <style:style style:family="table-column" style:name="co_0_74">
      <style:table-column-properties style:column-width="0.741cm" fo:break-before="auto"/>
    </style:style>
    <style:style style:family="table-column" style:name="co_0_75">
      <style:table-column-properties style:column-width="1.482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1.482cm" fo:break-before="auto"/>
    </style:style>
    <style:style style:family="table-column" style:name="co_0_78">
      <style:table-column-properties style:column-width="0.741cm" fo:break-before="auto"/>
    </style:style>
    <style:style style:family="table-column" style:name="co_0_79">
      <style:table-column-properties style:column-width="1.482cm" fo:break-before="auto"/>
    </style:style>
    <style:style style:family="table-column" style:name="co_0_80">
      <style:table-column-properties style:column-width="0.741cm" fo:break-before="auto"/>
    </style:style>
    <style:style style:family="table-column" style:name="co_0_81">
      <style:table-column-properties style:column-width="1.482cm" fo:break-before="auto"/>
    </style:style>
    <style:style style:family="table-column" style:name="co_0_82">
      <style:table-column-properties style:column-width="0.741cm" fo:break-before="auto"/>
    </style:style>
    <style:style style:family="table-column" style:name="co_0_83">
      <style:table-column-properties style:column-width="1.482cm" fo:break-before="auto"/>
    </style:style>
    <style:style style:family="table-column" style:name="co_0_84">
      <style:table-column-properties style:column-width="0.741cm" fo:break-before="auto"/>
    </style:style>
    <style:style style:family="table-column" style:name="co_0_85">
      <style:table-column-properties style:column-width="1.482cm" fo:break-before="auto"/>
    </style:style>
    <style:style style:family="table-column" style:name="co_0_86">
      <style:table-column-properties style:column-width="0.741cm" fo:break-before="auto"/>
    </style:style>
    <style:style style:family="table-column" style:name="co_0_87">
      <style:table-column-properties style:column-width="1.482cm" fo:break-before="auto"/>
    </style:style>
    <style:style style:family="table-column" style:name="co_0_88">
      <style:table-column-properties style:column-width="0.741cm" fo:break-before="auto"/>
    </style:style>
    <style:style style:family="table-column" style:name="co_0_89">
      <style:table-column-properties style:column-width="1.482cm" fo:break-before="auto"/>
    </style:style>
    <style:style style:family="table-column" style:name="co_0_90">
      <style:table-column-properties style:column-width="0.741cm" fo:break-before="auto"/>
    </style:style>
    <style:style style:family="table-column" style:name="co_0_91">
      <style:table-column-properties style:column-width="1.482cm" fo:break-before="auto"/>
    </style:style>
    <style:style style:family="table-column" style:name="co_0_92">
      <style:table-column-properties style:column-width="0.741cm" fo:break-before="auto"/>
    </style:style>
    <style:style style:family="table-column" style:name="co_0_93">
      <style:table-column-properties style:column-width="1.482cm" fo:break-before="auto"/>
    </style:style>
    <style:style style:family="table-column" style:name="co_0_94">
      <style:table-column-properties style:column-width="0.741cm" fo:break-before="auto"/>
    </style:style>
    <style:style style:family="table-column" style:name="co_0_95">
      <style:table-column-properties style:column-width="1.482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1.482cm" fo:break-before="auto"/>
    </style:style>
    <style:style style:family="table-column" style:name="co_0_98">
      <style:table-column-properties style:column-width="0.741cm" fo:break-before="auto"/>
    </style:style>
    <style:style style:family="table-column" style:name="co_0_99">
      <style:table-column-properties style:column-width="1.482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1.482cm" fo:break-before="auto"/>
    </style:style>
    <style:style style:family="table-column" style:name="co_0_102">
      <style:table-column-properties style:column-width="0.741cm" fo:break-before="auto"/>
    </style:style>
    <style:style style:family="table-column" style:name="co_0_103">
      <style:table-column-properties style:column-width="1.482cm" fo:break-before="auto"/>
    </style:style>
    <style:style style:family="table-column" style:name="co_0_104">
      <style:table-column-properties style:column-width="0.741cm" fo:break-before="auto"/>
    </style:style>
    <style:style style:family="table-column" style:name="co_0_105">
      <style:table-column-properties style:column-width="1.482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482cm" fo:break-before="auto"/>
    </style:style>
    <style:style style:family="table-column" style:name="co_0_108">
      <style:table-column-properties style:column-width="0.741cm" fo:break-before="auto"/>
    </style:style>
    <style:style style:family="table-column" style:name="co_0_109">
      <style:table-column-properties style:column-width="1.482cm" fo:break-before="auto"/>
    </style:style>
    <style:style style:family="table-column" style:name="co_0_110">
      <style:table-column-properties style:column-width="0.926cm" fo:break-before="auto"/>
    </style:style>
    <style:style style:family="table-column" style:name="co_0_111">
      <style:table-column-properties style:column-width="1.482cm" fo:break-before="auto"/>
    </style:style>
    <style:style style:family="table-column" style:name="co_0_112">
      <style:table-column-properties style:column-width="0.741cm" fo:break-before="auto"/>
    </style:style>
    <style:style style:family="table-column" style:name="co_0_113">
      <style:table-column-properties style:column-width="1.482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1.482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482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1.482cm" fo:break-before="auto"/>
    </style:style>
    <style:style style:family="table-column" style:name="co_0_120">
      <style:table-column-properties style:column-width="0.741cm" fo:break-before="auto"/>
    </style:style>
    <style:style style:family="table-column" style:name="co_0_121">
      <style:table-column-properties style:column-width="1.482cm" fo:break-before="auto"/>
    </style:style>
    <style:style style:family="table-column" style:name="co_0_122">
      <style:table-column-properties style:column-width="0.741cm" fo:break-before="auto"/>
    </style:style>
    <style:style style:family="table-column" style:name="co_0_123">
      <style:table-column-properties style:column-width="1.482cm" fo:break-before="auto"/>
    </style:style>
    <style:style style:family="table-column" style:name="co_0_124">
      <style:table-column-properties style:column-width="0.741cm" fo:break-before="auto"/>
    </style:style>
    <style:style style:family="table-column" style:name="co_0_125">
      <style:table-column-properties style:column-width="1.482cm" fo:break-before="auto"/>
    </style:style>
    <style:style style:family="table-column" style:name="co_0_126">
      <style:table-column-properties style:column-width="0.741cm" fo:break-before="auto"/>
    </style:style>
    <style:style style:family="table-column" style:name="co_0_127">
      <style:table-column-properties style:column-width="1.482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1.482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1.482cm" fo:break-before="auto"/>
    </style:style>
    <style:style style:family="table-column" style:name="co_0_132">
      <style:table-column-properties style:column-width="0.926cm" fo:break-before="auto"/>
    </style:style>
    <style:style style:family="table-column" style:name="co_0_133">
      <style:table-column-properties style:column-width="1.482cm" fo:break-before="auto"/>
    </style:style>
    <style:style style:family="table-column" style:name="co_0_134">
      <style:table-column-properties style:column-width="0.741cm" fo:break-before="auto"/>
    </style:style>
    <style:style style:family="table-column" style:name="co_0_135">
      <style:table-column-properties style:column-width="1.482cm" fo:break-before="auto"/>
    </style:style>
    <style:style style:family="table-column" style:name="co_0_136">
      <style:table-column-properties style:column-width="0.741cm" fo:break-before="auto"/>
    </style:style>
    <style:style style:family="table-column" style:name="co_0_137">
      <style:table-column-properties style:column-width="1.482cm" fo:break-before="auto"/>
    </style:style>
    <style:style style:family="table-column" style:name="co_0_138">
      <style:table-column-properties style:column-width="0.741cm" fo:break-before="auto"/>
    </style:style>
    <style:style style:family="table-column" style:name="co_0_139">
      <style:table-column-properties style:column-width="1.482cm" fo:break-before="auto"/>
    </style:style>
    <style:style style:family="table-column" style:name="co_0_140">
      <style:table-column-properties style:column-width="0.741cm" fo:break-before="auto"/>
    </style:style>
    <style:style style:family="table-column" style:name="co_0_141">
      <style:table-column-properties style:column-width="1.482cm" fo:break-before="auto"/>
    </style:style>
    <style:style style:family="table-column" style:name="co_0_142">
      <style:table-column-properties style:column-width="0.741cm" fo:break-before="auto"/>
    </style:style>
    <style:style style:family="table-column" style:name="co_0_143">
      <style:table-column-properties style:column-width="1.482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1.482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1.482cm" fo:break-before="auto"/>
    </style:style>
    <style:style style:family="table-column" style:name="co_0_148">
      <style:table-column-properties style:column-width="0.741cm" fo:break-before="auto"/>
    </style:style>
    <style:style style:family="table-column" style:name="co_0_149">
      <style:table-column-properties style:column-width="1.482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482cm" fo:break-before="auto"/>
    </style:style>
    <style:style style:family="table-column" style:name="co_0_152">
      <style:table-column-properties style:column-width="0.741cm" fo:break-before="auto"/>
    </style:style>
    <style:style style:family="table-column" style:name="co_0_153">
      <style:table-column-properties style:column-width="1.482cm" fo:break-before="auto"/>
    </style:style>
    <style:style style:family="table-column" style:name="co_0_154">
      <style:table-column-properties style:column-width="0.741cm" fo:break-before="auto"/>
    </style:style>
    <style:style style:family="table-column" style:name="co_0_155">
      <style:table-column-properties style:column-width="1.482cm" fo:break-before="auto"/>
    </style:style>
    <style:style style:family="table-column" style:name="co_0_156">
      <style:table-column-properties style:column-width="0.741cm" fo:break-before="auto"/>
    </style:style>
    <style:style style:family="table-column" style:name="co_0_157">
      <style:table-column-properties style:column-width="1.482cm" fo:break-before="auto"/>
    </style:style>
    <style:style style:family="table-column" style:name="co_0_158">
      <style:table-column-properties style:column-width="0.741cm" fo:break-before="auto"/>
    </style:style>
    <style:style style:family="table-column" style:name="co_0_159">
      <style:table-column-properties style:column-width="1.482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1.482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482cm" fo:break-before="auto"/>
    </style:style>
    <style:style style:family="table-column" style:name="co_0_164">
      <style:table-column-properties style:column-width="0.741cm" fo:break-before="auto"/>
    </style:style>
    <style:style style:family="table-column" style:name="co_0_165">
      <style:table-column-properties style:column-width="1.482cm" fo:break-before="auto"/>
    </style:style>
    <style:style style:family="table-column" style:name="co_0_166">
      <style:table-column-properties style:column-width="0.741cm" fo:break-before="auto"/>
    </style:style>
    <style:style style:family="table-column" style:name="co_0_167">
      <style:table-column-properties style:column-width="1.482cm" fo:break-before="auto"/>
    </style:style>
    <style:style style:family="table-column" style:name="co_0_168">
      <style:table-column-properties style:column-width="0.741cm" fo:break-before="auto"/>
    </style:style>
    <style:style style:family="table-column" style:name="co_0_169">
      <style:table-column-properties style:column-width="1.482cm" fo:break-before="auto"/>
    </style:style>
    <style:style style:family="table-column" style:name="co_0_170">
      <style:table-column-properties style:column-width="0.741cm" fo:break-before="auto"/>
    </style:style>
    <style:style style:family="table-column" style:name="co_0_171">
      <style:table-column-properties style:column-width="1.482cm" fo:break-before="auto"/>
    </style:style>
    <style:style style:family="table-column" style:name="co_0_172">
      <style:table-column-properties style:column-width="0.741cm" fo:break-before="auto"/>
    </style:style>
    <style:style style:family="table-column" style:name="co_0_173">
      <style:table-column-properties style:column-width="1.482cm" fo:break-before="auto"/>
    </style:style>
    <style:style style:family="table-column" style:name="co_0_174">
      <style:table-column-properties style:column-width="0.741cm" fo:break-before="auto"/>
    </style:style>
    <style:style style:family="table-column" style:name="co_0_175">
      <style:table-column-properties style:column-width="1.482cm" fo:break-before="auto"/>
    </style:style>
    <style:style style:family="table-column" style:name="co_0_176">
      <style:table-column-properties style:column-width="0.741cm" fo:break-before="auto"/>
    </style:style>
    <style:style style:family="table-column" style:name="co_0_177">
      <style:table-column-properties style:column-width="1.482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482cm" fo:break-before="auto"/>
    </style:style>
    <style:style style:family="table-column" style:name="co_0_180">
      <style:table-column-properties style:column-width="0.741cm" fo:break-before="auto"/>
    </style:style>
    <style:style style:family="table-column" style:name="co_0_181">
      <style:table-column-properties style:column-width="1.482cm" fo:break-before="auto"/>
    </style:style>
    <style:style style:family="table-column" style:name="co_0_182">
      <style:table-column-properties style:column-width="0.741cm" fo:break-before="auto"/>
    </style:style>
    <style:style style:family="table-column" style:name="co_0_183">
      <style:table-column-properties style:column-width="1.482cm" fo:break-before="auto"/>
    </style:style>
    <style:style style:family="table-column" style:name="co_0_184">
      <style:table-column-properties style:column-width="0.741cm" fo:break-before="auto"/>
    </style:style>
    <style:style style:family="table-column" style:name="co_0_185">
      <style:table-column-properties style:column-width="1.482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1.482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482cm" fo:break-before="auto"/>
    </style:style>
    <style:style style:family="table-column" style:name="co_0_190">
      <style:table-column-properties style:column-width="0.741cm" fo:break-before="auto"/>
    </style:style>
    <style:style style:family="table-row" style:name="ro_0_2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IFN5</text:p>
          </table:table-cell>
        </table:table-row>
        <table:table-row>
          <table:table-cell table:number-columns-spanned="190" table:number-rows-spanned="1" table:style-name="ce0" office:value-type="string">
            <text:p>numero totale di fusti</text:p>
          </table:table-cell>
        </table:table-row>
        <table:table-row>
          <table:table-cell table:number-columns-spanned="190" table:number-rows-spanned="1" table:style-name="ce0" office:value-type="string">
            <text:p>alte/basse quote · stato dell'albero (vivo/morto)</text:p>
          </table:table-cell>
        </table:table-row>
        <table:table-row>
          <table:table-cell table:number-columns-spanned="190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90" table:number-rows-spanned="1" table:style-name="ce0" office:value-type="string">
            <text:p>unità: 1000 n</text:p>
          </table:table-cell>
        </table:table-row>
        <table:table-row>
          <table:table-cell table:number-columns-spanned="190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190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90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alte/basse quote</text:p>
          </table:table-cell>
          <table:table-cell table:style-name="ce3" office:value-type="string">
            <text:p>stato dell'albero (vivo/morto)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4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v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or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4" table:style-name="ce4" office:value-type="string">
            <text:p>basse quot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vo</text:p>
          </table:table-cell>
          <table:table-cell table:style-name="ce5" office:value-type="float" office:value="4004">
            <text:p>400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39">
            <text:p>303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05">
            <text:p>200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354">
            <text:p>335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36">
            <text:p>136</text:p>
          </table:table-cell>
          <table:table-cell table:style-name="ce5" office:value-type="string">
            <text:p>.</text:p>
          </table:table-cell>
          <table:table-cell table:style-name="ce5" office:value-type="float" office:value="1496">
            <text:p>149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828">
            <text:p>582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772">
            <text:p>877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7526">
            <text:p>1752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984">
            <text:p>698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89">
            <text:p>148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068">
            <text:p>206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197">
            <text:p>319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8">
            <text:p>98</text:p>
          </table:table-cell>
          <table:table-cell table:style-name="ce5" office:value-type="string">
            <text:p>.</text:p>
          </table:table-cell>
          <table:table-cell table:style-name="ce5" office:value-type="float" office:value="762">
            <text:p>76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852">
            <text:p>185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590">
            <text:p>259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921">
            <text:p>292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32">
            <text:p>63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133">
            <text:p>113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76">
            <text:p>77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487">
            <text:p>148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18">
            <text:p>451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37">
            <text:p>23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9219">
            <text:p>921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27">
            <text:p>362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331">
            <text:p>633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275">
            <text:p>327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69">
            <text:p>96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32">
            <text:p>23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583">
            <text:p>158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02">
            <text:p>100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823">
            <text:p>82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03">
            <text:p>210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7">
            <text:p>27</text:p>
          </table:table-cell>
          <table:table-cell table:style-name="ce5" office:value-type="string">
            <text:p>.</text:p>
          </table:table-cell>
          <table:table-cell table:style-name="ce5" office:value-type="float" office:value="1729">
            <text:p>172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346">
            <text:p>334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298">
            <text:p>229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88">
            <text:p>218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60">
            <text:p>1760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387">
            <text:p>238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584">
            <text:p>458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57">
            <text:p>235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35">
            <text:p>133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639">
            <text:p>263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393">
            <text:p>339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69">
            <text:p>156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465">
            <text:p>346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533">
            <text:p>253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838">
            <text:p>283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90">
            <text:p>290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3966">
            <text:p>396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59">
            <text:p>85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5578">
            <text:p>557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191">
            <text:p>519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048">
            <text:p>904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629">
            <text:p>662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528">
            <text:p>452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534">
            <text:p>653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16">
            <text:p>1116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89">
            <text:p>28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575">
            <text:p>157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243">
            <text:p>124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652">
            <text:p>165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84">
            <text:p>88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711">
            <text:p>171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33">
            <text:p>103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604">
            <text:p>160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87">
            <text:p>38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729">
            <text:p>172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657">
            <text:p>165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44">
            <text:p>184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80">
            <text:p>138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932">
            <text:p>93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13">
            <text:p>51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264">
            <text:p>126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817">
            <text:p>181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70">
            <text:p>117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244">
            <text:p>424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20">
            <text:p>102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88">
            <text:p>158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54">
            <text:p>195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594">
            <text:p>359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31">
            <text:p>363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644">
            <text:p>164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02">
            <text:p>150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992">
            <text:p>199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3075">
            <text:p>23307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morto</text:p>
          </table:table-cell>
          <table:table-cell table:style-name="ce5" office:value-type="float" office:value="483">
            <text:p>48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9">
            <text:p>26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48">
            <text:p>104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29">
            <text:p>62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49">
            <text:p>104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20">
            <text:p>720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05">
            <text:p>30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17">
            <text:p>51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94">
            <text:p>29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16">
            <text:p>21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62">
            <text:p>16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90">
            <text:p>39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44">
            <text:p>14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87">
            <text:p>98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68">
            <text:p>186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54">
            <text:p>45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54">
            <text:p>45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52">
            <text:p>55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21">
            <text:p>12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3">
            <text:p>26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63">
            <text:p>46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44">
            <text:p>54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80">
            <text:p>28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28">
            <text:p>22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46">
            <text:p>34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53">
            <text:p>35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7">
            <text:p>22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22">
            <text:p>52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30">
            <text:p>130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085">
            <text:p>108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19">
            <text:p>101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283">
            <text:p>228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09">
            <text:p>100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750">
            <text:p>75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599">
            <text:p>159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507">
            <text:p>50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41">
            <text:p>14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41">
            <text:p>24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43">
            <text:p>44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25">
            <text:p>12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85">
            <text:p>18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23">
            <text:p>22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90">
            <text:p>490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10">
            <text:p>31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48">
            <text:p>104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13">
            <text:p>11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72">
            <text:p>17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69">
            <text:p>46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488">
            <text:p>3148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4487">
            <text:p>448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287">
            <text:p>328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45">
            <text:p>204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710">
            <text:p>371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36">
            <text:p>136</text:p>
          </table:table-cell>
          <table:table-cell table:style-name="ce5" office:value-type="string">
            <text:p>.</text:p>
          </table:table-cell>
          <table:table-cell table:style-name="ce5" office:value-type="float" office:value="1764">
            <text:p>176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876">
            <text:p>687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401">
            <text:p>940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575">
            <text:p>1857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704">
            <text:p>770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95">
            <text:p>179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245">
            <text:p>224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714">
            <text:p>371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8">
            <text:p>98</text:p>
          </table:table-cell>
          <table:table-cell table:style-name="ce5" office:value-type="string">
            <text:p>.</text:p>
          </table:table-cell>
          <table:table-cell table:style-name="ce5" office:value-type="float" office:value="936">
            <text:p>93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146">
            <text:p>214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806">
            <text:p>280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083">
            <text:p>308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82">
            <text:p>78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523">
            <text:p>152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09">
            <text:p>90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631">
            <text:p>163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05">
            <text:p>550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7">
            <text:p>23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1087">
            <text:p>1108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81">
            <text:p>408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786">
            <text:p>678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827">
            <text:p>382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270">
            <text:p>1270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50">
            <text:p>25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76">
            <text:p>167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019">
            <text:p>101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26">
            <text:p>92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224">
            <text:p>222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7">
            <text:p>27</text:p>
          </table:table-cell>
          <table:table-cell table:style-name="ce5" office:value-type="string">
            <text:p>.</text:p>
          </table:table-cell>
          <table:table-cell table:style-name="ce5" office:value-type="float" office:value="1991">
            <text:p>199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544">
            <text:p>354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761">
            <text:p>276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731">
            <text:p>273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039">
            <text:p>203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615">
            <text:p>261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050">
            <text:p>50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427">
            <text:p>242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82">
            <text:p>168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992">
            <text:p>299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845">
            <text:p>384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796">
            <text:p>179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6">
            <text:p>49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684">
            <text:p>368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722">
            <text:p>272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009">
            <text:p>300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43">
            <text:p>343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4488">
            <text:p>448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989">
            <text:p>98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663">
            <text:p>666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210">
            <text:p>621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332">
            <text:p>1133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639">
            <text:p>763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278">
            <text:p>527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133">
            <text:p>813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97">
            <text:p>119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22">
            <text:p>222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307">
            <text:p>307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082">
            <text:p>208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385">
            <text:p>138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43">
            <text:p>343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893">
            <text:p>189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971">
            <text:p>97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154">
            <text:p>215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07">
            <text:p>110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679">
            <text:p>167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07">
            <text:p>407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854">
            <text:p>185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65">
            <text:p>176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029">
            <text:p>202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603">
            <text:p>160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017">
            <text:p>101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30">
            <text:p>63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350">
            <text:p>135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308">
            <text:p>230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480">
            <text:p>148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292">
            <text:p>529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33">
            <text:p>113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760">
            <text:p>176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161">
            <text:p>216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063">
            <text:p>406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897">
            <text:p>389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61">
            <text:p>176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612">
            <text:p>161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073">
            <text:p>207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4563">
            <text:p>26456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4" table:style-name="ce4" office:value-type="string">
            <text:p>alte quot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v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60">
            <text:p>206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308">
            <text:p>230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0764">
            <text:p>2076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371">
            <text:p>537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6">
            <text:p>76</text:p>
          </table:table-cell>
          <table:table-cell table:style-name="ce5" office:value-type="string">
            <text:p>.</text:p>
          </table:table-cell>
          <table:table-cell table:style-name="ce5" office:value-type="float" office:value="4998">
            <text:p>499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3">
            <text:p>15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11">
            <text:p>61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820">
            <text:p>282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464">
            <text:p>446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530">
            <text:p>153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68">
            <text:p>436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870">
            <text:p>987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787">
            <text:p>578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170">
            <text:p>1117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021">
            <text:p>1802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1048">
            <text:p>2104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68">
            <text:p>216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73">
            <text:p>147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93">
            <text:p>393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206">
            <text:p>520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40">
            <text:p>64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919">
            <text:p>291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782">
            <text:p>78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251">
            <text:p>225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19">
            <text:p>23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021">
            <text:p>402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521">
            <text:p>452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54">
            <text:p>1454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619">
            <text:p>461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453">
            <text:p>145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158">
            <text:p>315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01">
            <text:p>120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978">
            <text:p>97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29">
            <text:p>312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727">
            <text:p>372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229">
            <text:p>222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25">
            <text:p>272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109">
            <text:p>410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267">
            <text:p>326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12">
            <text:p>81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6">
            <text:p>1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59">
            <text:p>345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95">
            <text:p>99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55">
            <text:p>125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678">
            <text:p>267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367">
            <text:p>236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369">
            <text:p>336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073">
            <text:p>207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943">
            <text:p>194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125">
            <text:p>412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454">
            <text:p>45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40">
            <text:p>274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214">
            <text:p>321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01">
            <text:p>90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02">
            <text:p>120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05">
            <text:p>90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31">
            <text:p>331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408">
            <text:p>1640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3405">
            <text:p>1340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671">
            <text:p>1267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90">
            <text:p>690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9">
            <text:p>5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9">
            <text:p>46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1169">
            <text:p>25116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mor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095">
            <text:p>409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55">
            <text:p>95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4">
            <text:p>34</text:p>
          </table:table-cell>
          <table:table-cell table:style-name="ce5" office:value-type="string">
            <text:p>.</text:p>
          </table:table-cell>
          <table:table-cell table:style-name="ce5" office:value-type="float" office:value="721">
            <text:p>72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77">
            <text:p>47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22">
            <text:p>72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405">
            <text:p>40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78">
            <text:p>107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367">
            <text:p>136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34">
            <text:p>63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023">
            <text:p>202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335">
            <text:p>333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622">
            <text:p>362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42">
            <text:p>242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97">
            <text:p>197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506">
            <text:p>150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6">
            <text:p>15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56">
            <text:p>25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07">
            <text:p>30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17">
            <text:p>41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55">
            <text:p>65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746">
            <text:p>74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75">
            <text:p>27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04">
            <text:p>50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04">
            <text:p>104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5">
            <text:p>36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82">
            <text:p>78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80">
            <text:p>580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7">
            <text:p>44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40">
            <text:p>34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48">
            <text:p>54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6">
            <text:p>1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3">
            <text:p>33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01">
            <text:p>10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13">
            <text:p>31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67">
            <text:p>66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383">
            <text:p>38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04">
            <text:p>70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8">
            <text:p>20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83">
            <text:p>18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74">
            <text:p>17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88">
            <text:p>18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22">
            <text:p>282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221">
            <text:p>222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55">
            <text:p>285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80">
            <text:p>18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12">
            <text:p>31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731">
            <text:p>4173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77">
            <text:p>237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775">
            <text:p>277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4859">
            <text:p>2485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326">
            <text:p>632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0">
            <text:p>110</text:p>
          </table:table-cell>
          <table:table-cell table:style-name="ce5" office:value-type="string">
            <text:p>.</text:p>
          </table:table-cell>
          <table:table-cell table:style-name="ce5" office:value-type="float" office:value="5719">
            <text:p>571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3">
            <text:p>15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16">
            <text:p>81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297">
            <text:p>329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186">
            <text:p>518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935">
            <text:p>193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46">
            <text:p>544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237">
            <text:p>1123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422">
            <text:p>642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193">
            <text:p>1319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356">
            <text:p>2135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670">
            <text:p>2467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10">
            <text:p>241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70">
            <text:p>167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47">
            <text:p>44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711">
            <text:p>671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57">
            <text:p>65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074">
            <text:p>307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816">
            <text:p>81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507">
            <text:p>250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625">
            <text:p>262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438">
            <text:p>443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177">
            <text:p>517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75">
            <text:p>157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365">
            <text:p>536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28">
            <text:p>172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662">
            <text:p>366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85">
            <text:p>128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82">
            <text:p>108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94">
            <text:p>349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508">
            <text:p>450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808">
            <text:p>280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72">
            <text:p>317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449">
            <text:p>444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816">
            <text:p>381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819">
            <text:p>81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32">
            <text:p>3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92">
            <text:p>379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61">
            <text:p>106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355">
            <text:p>135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991">
            <text:p>299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766">
            <text:p>276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037">
            <text:p>403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186">
            <text:p>218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326">
            <text:p>232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829">
            <text:p>482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24">
            <text:p>52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47">
            <text:p>294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3389">
            <text:p>338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84">
            <text:p>1084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376">
            <text:p>137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93">
            <text:p>1093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31">
            <text:p>331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230">
            <text:p>1923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625">
            <text:p>1562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527">
            <text:p>1552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71">
            <text:p>87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71">
            <text:p>37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9">
            <text:p>489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2900">
            <text:p>292900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4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ivo</text:p>
          </table:table-cell>
          <table:table-cell table:style-name="ce5" office:value-type="float" office:value="4004">
            <text:p>400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39">
            <text:p>303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05">
            <text:p>200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354">
            <text:p>335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195">
            <text:p>219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803">
            <text:p>380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6592">
            <text:p>2659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143">
            <text:p>1414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602">
            <text:p>1760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983">
            <text:p>1198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89">
            <text:p>148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068">
            <text:p>206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350">
            <text:p>335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8">
            <text:p>98</text:p>
          </table:table-cell>
          <table:table-cell table:style-name="ce5" office:value-type="string">
            <text:p>.</text:p>
          </table:table-cell>
          <table:table-cell table:style-name="ce5" office:value-type="float" office:value="1373">
            <text:p>137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672">
            <text:p>467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054">
            <text:p>705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451">
            <text:p>445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32">
            <text:p>63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501">
            <text:p>550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646">
            <text:p>1064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275">
            <text:p>727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1170">
            <text:p>1117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539">
            <text:p>2253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285">
            <text:p>2128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387">
            <text:p>1138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100">
            <text:p>51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724">
            <text:p>672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481">
            <text:p>848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09">
            <text:p>160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151">
            <text:p>315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962">
            <text:p>196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84">
            <text:p>178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074">
            <text:p>307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422">
            <text:p>442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048">
            <text:p>404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250">
            <text:p>625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346">
            <text:p>334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753">
            <text:p>375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806">
            <text:p>680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213">
            <text:p>321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545">
            <text:p>554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584">
            <text:p>458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558">
            <text:p>355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313">
            <text:p>231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639">
            <text:p>263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393">
            <text:p>339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698">
            <text:p>469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727">
            <text:p>372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657">
            <text:p>265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465">
            <text:p>346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533">
            <text:p>253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838">
            <text:p>283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015">
            <text:p>301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075">
            <text:p>807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126">
            <text:p>412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390">
            <text:p>639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207">
            <text:p>520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048">
            <text:p>904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89">
            <text:p>1008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523">
            <text:p>552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789">
            <text:p>778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94">
            <text:p>379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589">
            <text:p>258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658">
            <text:p>365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648">
            <text:p>364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86">
            <text:p>318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435">
            <text:p>443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106">
            <text:p>210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84">
            <text:p>88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451">
            <text:p>445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33">
            <text:p>103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687">
            <text:p>168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602">
            <text:p>360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630">
            <text:p>263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859">
            <text:p>285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748">
            <text:p>274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10">
            <text:p>171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932">
            <text:p>93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21">
            <text:p>52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264">
            <text:p>126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8225">
            <text:p>1822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574">
            <text:p>1457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6916">
            <text:p>1691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10">
            <text:p>171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647">
            <text:p>164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954">
            <text:p>195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063">
            <text:p>406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631">
            <text:p>363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644">
            <text:p>164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02">
            <text:p>150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992">
            <text:p>199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4244">
            <text:p>484244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morto</text:p>
          </table:table-cell>
          <table:table-cell table:style-name="ce5" office:value-type="float" office:value="483">
            <text:p>48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48">
            <text:p>24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356">
            <text:p>35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36">
            <text:p>73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142">
            <text:p>514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84">
            <text:p>158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84">
            <text:p>108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41">
            <text:p>144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5">
            <text:p>30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6">
            <text:p>17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17">
            <text:p>51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9">
            <text:p>37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71">
            <text:p>77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938">
            <text:p>93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567">
            <text:p>56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468">
            <text:p>146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00">
            <text:p>150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78">
            <text:p>77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023">
            <text:p>202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322">
            <text:p>432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22">
            <text:p>362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10">
            <text:p>211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52">
            <text:p>65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08">
            <text:p>50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57">
            <text:p>205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59">
            <text:p>35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28">
            <text:p>42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17">
            <text:p>41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18">
            <text:p>91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98">
            <text:p>19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83">
            <text:p>58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90">
            <text:p>129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54">
            <text:p>55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32">
            <text:p>73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67">
            <text:p>46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3">
            <text:p>15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50">
            <text:p>45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353">
            <text:p>35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52">
            <text:p>45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92">
            <text:p>59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82">
            <text:p>78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48">
            <text:p>64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19">
            <text:p>2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89">
            <text:p>189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71">
            <text:p>17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500">
            <text:p>50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62">
            <text:p>86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78">
            <text:p>67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92">
            <text:p>109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036">
            <text:p>103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283">
            <text:p>228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342">
            <text:p>134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15">
            <text:p>81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700">
            <text:p>1700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95">
            <text:p>39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99">
            <text:p>39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686">
            <text:p>68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21">
            <text:p>62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24">
            <text:p>52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37">
            <text:p>73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11">
            <text:p>31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650">
            <text:p>65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94">
            <text:p>19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08">
            <text:p>30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82">
            <text:p>28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73">
            <text:p>37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23">
            <text:p>22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17">
            <text:p>11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313">
            <text:p>331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31">
            <text:p>253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903">
            <text:p>390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3">
            <text:p>29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84">
            <text:p>484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07">
            <text:p>20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89">
            <text:p>48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66">
            <text:p>26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8">
            <text:p>11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3219">
            <text:p>7321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4487">
            <text:p>448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287">
            <text:p>328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45">
            <text:p>204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710">
            <text:p>371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13">
            <text:p>251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540">
            <text:p>454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1735">
            <text:p>3173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5726">
            <text:p>1572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8685">
            <text:p>1868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424">
            <text:p>1342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795">
            <text:p>179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245">
            <text:p>224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866">
            <text:p>386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8">
            <text:p>98</text:p>
          </table:table-cell>
          <table:table-cell table:style-name="ce5" office:value-type="string">
            <text:p>.</text:p>
          </table:table-cell>
          <table:table-cell table:style-name="ce5" office:value-type="float" office:value="1752">
            <text:p>175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443">
            <text:p>544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992">
            <text:p>799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018">
            <text:p>501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82">
            <text:p>78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970">
            <text:p>697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146">
            <text:p>1214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053">
            <text:p>805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3193">
            <text:p>1319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862">
            <text:p>2686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907">
            <text:p>2490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497">
            <text:p>1349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752">
            <text:p>575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233">
            <text:p>723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538">
            <text:p>1053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27">
            <text:p>192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324">
            <text:p>332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054">
            <text:p>205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836">
            <text:p>183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433">
            <text:p>343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850">
            <text:p>4850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465">
            <text:p>446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168">
            <text:p>716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544">
            <text:p>354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336">
            <text:p>433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096">
            <text:p>809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68">
            <text:p>376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277">
            <text:p>627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050">
            <text:p>50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711">
            <text:p>371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763">
            <text:p>276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992">
            <text:p>299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845">
            <text:p>384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290">
            <text:p>529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508">
            <text:p>450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305">
            <text:p>330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684">
            <text:p>368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722">
            <text:p>272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009">
            <text:p>300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515">
            <text:p>351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937">
            <text:p>893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804">
            <text:p>480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482">
            <text:p>748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243">
            <text:p>624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332">
            <text:p>1133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431">
            <text:p>1143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338">
            <text:p>633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488">
            <text:p>948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188">
            <text:p>418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988">
            <text:p>298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344">
            <text:p>434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269">
            <text:p>426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711">
            <text:p>371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172">
            <text:p>517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417">
            <text:p>241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71">
            <text:p>97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101">
            <text:p>510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07">
            <text:p>110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787">
            <text:p>178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795">
            <text:p>379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38">
            <text:p>293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141">
            <text:p>314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21">
            <text:p>312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33">
            <text:p>193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17">
            <text:p>101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38">
            <text:p>638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350">
            <text:p>135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1538">
            <text:p>2153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106">
            <text:p>1710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818">
            <text:p>2081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03">
            <text:p>200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131">
            <text:p>213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161">
            <text:p>216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553">
            <text:p>455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897">
            <text:p>389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61">
            <text:p>176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612">
            <text:p>161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073">
            <text:p>207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7462">
            <text:p>557462</text:p>
          </table:table-cell>
          <table:table-cell table:style-name="ce5" office:value-type="float" office:value="1">
            <text:p>1</text:p>
          </table:table-cell>
        </table:table-row>
        <table:table-row table:style-name="ro_0_29">
          <table:table-cell table:number-columns-spanned="190" table:number-rows-spanned="1" table:style-name="ce0" office:value-type="string">
            <text:p>© WSL, Inventario Forestale Nazionale Svizzero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88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8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8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8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8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8" table:number-rows-spanned="1" table:style-name="ce7" office:value-type="string">
            <text:p>alte/basse quote [NAISHLTLKOMB, 2635]
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30.03.2024 16:49:19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nessuna indicazione, basse quote, alte quot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88" table:number-rows-spanned="1" table:style-name="ce7" office:value-type="string">
            <text:p>stato dell'albero (vivo/morto) [PBZUSTLEBTOT, 1265]
Suddivisione degli alberi e arbusti a partire da 12 cm di diametro a petto d'uomo (DPU) in vivi o morti. Fonte: rilievo sul terreno (MID 58: Bemerkungen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0.03.2024 05:11:4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nessuna indicazione, vivo, mort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0:45:40+02:00</meta:creation-date>
    <dc:date>2026-09-10T10:45:40+02:00</dc:date>
    <dc:title>Untitled Spreadsheet</dc:title>
    <dc:description/>
    <dc:subject/>
    <meta:keyword/>
    <meta:user-defined meta:name="Company"/>
    <meta:user-defined meta:name="category"/>
  </office:meta>
</office:document-meta>
</file>