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037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2.03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03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037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2.03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037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2.037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037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2.037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2.037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2.037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2.037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2.037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2.037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2.037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2.03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037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2.03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037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2.037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2.037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2.037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2.037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2.037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2.037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2.037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2.037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2.037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2.037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2.037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2.037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2.037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2.037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2.037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2.037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2.037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2.037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2.037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2.037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2.037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2.037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2.037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2.037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2.037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2.037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2.037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2.037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2.037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2.037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2.037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2.037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2.037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2.037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2.037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2.037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2.037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2.037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2.037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2.037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2.037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2.037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2.037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2.037cm" fo:break-before="auto"/>
    </style:style>
    <style:style style:family="table-column" style:name="co_0_141">
      <style:table-column-properties style:column-width="0.926cm" fo:break-before="auto"/>
    </style:style>
    <style:style style:family="table-column" style:name="co_0_142">
      <style:table-column-properties style:column-width="2.037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2.037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2.037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2.037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2.037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2.037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2.037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2.037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2.037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2.037cm" fo:break-before="auto"/>
    </style:style>
    <style:style style:family="table-column" style:name="co_0_161">
      <style:table-column-properties style:column-width="0.926cm" fo:break-before="auto"/>
    </style:style>
    <style:style style:family="table-column" style:name="co_0_162">
      <style:table-column-properties style:column-width="2.037cm" fo:break-before="auto"/>
    </style:style>
    <style:style style:family="table-column" style:name="co_0_163">
      <style:table-column-properties style:column-width="0.926cm" fo:break-before="auto"/>
    </style:style>
    <style:style style:family="table-column" style:name="co_0_164">
      <style:table-column-properties style:column-width="2.037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2.037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2.037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2.037cm" fo:break-before="auto"/>
    </style:style>
    <style:style style:family="table-column" style:name="co_0_171">
      <style:table-column-properties style:column-width="0.926cm" fo:break-before="auto"/>
    </style:style>
    <style:style style:family="table-column" style:name="co_0_172">
      <style:table-column-properties style:column-width="2.037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2.037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2.037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2.037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2.037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2.037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2.037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2.037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2.037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Totholzstammzahl</text:p>
          </table:table-cell>
        </table:table-row>
        <table:table-row>
          <table:table-cell table:number-columns-spanned="189" table:number-rows-spanned="1" table:style-name="ce0" office:value-type="string">
            <text:p>Stücklänge liegender toter Bäume (6 Klassen)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1000 Stk.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tücklänge liegender toter Bäume (6 Klassen)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303">
            <text:p>30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87">
            <text:p>28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782">
            <text:p>278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81">
            <text:p>88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17">
            <text:p>61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35">
            <text:p>9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74">
            <text:p>37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08">
            <text:p>50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903">
            <text:p>90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87">
            <text:p>98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40">
            <text:p>124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770">
            <text:p>277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26">
            <text:p>262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71">
            <text:p>137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06">
            <text:p>30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12">
            <text:p>131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05">
            <text:p>50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63">
            <text:p>46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85">
            <text:p>78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74">
            <text:p>37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56">
            <text:p>55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63">
            <text:p>26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64">
            <text:p>66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53">
            <text:p>95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53">
            <text:p>55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901">
            <text:p>19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51">
            <text:p>85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08">
            <text:p>70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21">
            <text:p>152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63">
            <text:p>56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76">
            <text:p>47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974">
            <text:p>197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48">
            <text:p>164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56">
            <text:p>235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178">
            <text:p>4717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0.0-5.0 m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56">
            <text:p>85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04">
            <text:p>20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56">
            <text:p>25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28">
            <text:p>32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64">
            <text:p>66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15">
            <text:p>51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2">
            <text:p>66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65">
            <text:p>66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855">
            <text:p>1085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5.1-10.0 m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61">
            <text:p>66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42">
            <text:p>44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19">
            <text:p>31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12">
            <text:p>791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10.1-15.0 m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44">
            <text:p>54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72">
            <text:p>27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44">
            <text:p>4044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15.1-20.0 m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54">
            <text:p>2054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20.1-25.0 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6">
            <text:p>756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 office:value-type="string">
            <text:p>&gt;25.0 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36">
            <text:p>73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142">
            <text:p>514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84">
            <text:p>158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84">
            <text:p>108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41">
            <text:p>144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71">
            <text:p>77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938">
            <text:p>93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68">
            <text:p>146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00">
            <text:p>15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78">
            <text:p>77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23">
            <text:p>202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322">
            <text:p>432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22">
            <text:p>362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10">
            <text:p>21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52">
            <text:p>65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08">
            <text:p>50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57">
            <text:p>205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18">
            <text:p>9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83">
            <text:p>58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90">
            <text:p>129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54">
            <text:p>5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32">
            <text:p>73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92">
            <text:p>59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48">
            <text:p>64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00">
            <text:p>5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62">
            <text:p>86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78">
            <text:p>67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92">
            <text:p>109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36">
            <text:p>103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283">
            <text:p>228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42">
            <text:p>134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15">
            <text:p>81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00">
            <text:p>170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86">
            <text:p>68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21">
            <text:p>62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24">
            <text:p>5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37">
            <text:p>73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50">
            <text:p>6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313">
            <text:p>33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31">
            <text:p>253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903">
            <text:p>390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219">
            <text:p>73219</text:p>
          </table:table-cell>
          <table:table-cell table:style-name="ce5" office:value-type="float" office:value="3">
            <text:p>3</text:p>
          </table:table-cell>
        </table:table-row>
        <table:table-row table:style-name="ro_0_21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8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Totholzstammzahl [116], Stk.
Anzahl Stämme der tot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Stücklänge liegender toter Bäume (6 Klassen) [TOSTUELAKL6, 1335]
Länge liegender toter Bäume und Sträucher ab 12 cm Brusthöhendurchmesser (BDH) bis zur Derbholzgrenze (7 cm Durchmesser) in sechs Klassen. Bei zerbrochenen Individuen werden alle Teilstücke zusammengezählt. Grundlage: Feldaufnahme (MID 415: Stücklänge liegender Probebäum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5:38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keine Angabe, 0.0-5.0 m, 5.1-10.0 m, 10.1-15.0 m, 15.1-20.0 m, 20.1-25.0 m, &gt;25.0 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2T21:44:05+02:00</meta:creation-date>
    <dc:date>2026-09-12T21:44:05+02:00</dc:date>
    <dc:title>Untitled Spreadsheet</dc:title>
    <dc:description/>
    <dc:subject/>
    <meta:keyword/>
    <meta:user-defined meta:name="Company"/>
    <meta:user-defined meta:name="category"/>
  </office:meta>
</office:document-meta>
</file>