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1.11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Anteil Waldprobeflächen</text:p>
          </table:table-cell>
        </table:table-row>
        <table:table-row>
          <table:table-cell table:number-columns-spanned="190" table:number-rows-spanned="1" table:style-name="ce0" office:value-type="string">
            <text:p>Schutzwald gegen Hangmuren/Rutschungen (2022) · Fläche der grössten Lücke (5 Klassen)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%, Spaltentotal</text:p>
          </table:table-cell>
        </table:table-row>
        <table:table-row>
          <table:table-cell table:number-columns-spanned="190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Hangmuren/Rutschungen (2022)</text:p>
          </table:table-cell>
          <table:table-cell table:style-name="ce3" office:value-type="string">
            <text:p>Fläche der grössten Lücke (5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.7">
            <text:p>5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.8">
            <text:p>8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.7">
            <text:p>5.7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3.2">
            <text:p>1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.8">
            <text:p>8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number-columns-spanned="1" table:number-rows-spanned="7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3.7">
            <text:p>23.7</text:p>
          </table:table-cell>
          <table:table-cell table:style-name="ce5" office:value-type="string">
            <text:p>.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6.2">
            <text:p>6.2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.5">
            <text:p>7.5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1">
            <text:p>2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8.90000000000001">
            <text:p>78.9000000000000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5.7">
            <text:p>95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5.40000000000001">
            <text:p>85.4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1.099999999999994">
            <text:p>91.09999999999999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80.099999999999994">
            <text:p>80.099999999999994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.5">
            <text:p>83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80.099999999999994">
            <text:p>80.09999999999999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1.90000000000001">
            <text:p>81.9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5.099999999999994">
            <text:p>85.09999999999999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8.40000000000001">
            <text:p>88.4000000000000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2.3">
            <text:p>92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81.8">
            <text:p>81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7.7">
            <text:p>87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7.099999999999994">
            <text:p>87.09999999999999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.2">
            <text:p>83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6.7">
            <text:p>86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95.2">
            <text:p>95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5.59999999999999">
            <text:p>85.5999999999999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4.8">
            <text:p>94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95.099999999999994">
            <text:p>95.09999999999999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9.3">
            <text:p>89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0.7">
            <text:p>90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91.2">
            <text:p>91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7.5">
            <text:p>77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3.3">
            <text:p>83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74.8">
            <text:p>74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86.90000000000001">
            <text:p>86.9000000000000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94.3">
            <text:p>94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87.40000000000001">
            <text:p>87.40000000000001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5.7">
            <text:p>75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92.59999999999999">
            <text:p>92.5999999999999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82.90000000000001">
            <text:p>82.9000000000000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2.90000000000001">
            <text:p>92.9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6.8">
            <text:p>86.8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4.099999999999994">
            <text:p>94.09999999999999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91.2">
            <text:p>91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6.5">
            <text:p>96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96.7">
            <text:p>96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8.5">
            <text:p>88.5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3.7">
            <text:p>23.7</text:p>
          </table:table-cell>
          <table:table-cell table:style-name="ce5" office:value-type="string">
            <text:p>.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.5">
            <text:p>7.5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1">
            <text:p>2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9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Schutzwald gegen Hangmuren/Rutschungen (2022) [HAMUSPGES22, 2644]
Fläche innerhalb/ausserhalb des Schutzwalds gegen Hangmuren/Rutschungen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30.03.2024 14:55:3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Fläche der grössten Lücke (5 Klassen) [LBLUECKFLAKL, 1338]
Probeflächen ohne/mit Lücken ≥100 m² von Kronenrand zu Kronenrand, die die Interpretationsfläche (50 × 50 m) anschneiden, klassiert nach der Fläche der grössten Lücke. Grundlage: Luftbild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keine Lücke (&lt;100 m2), kleine Lücke (100-500 m2), mittlere Lücke (500-1000 m2), grosse Lücke (1000-5000 m2), sehr grosse Lücke (&gt;5000 m2)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15:42:25+02:00</meta:creation-date>
    <dc:date>2026-09-09T15:42:25+02:00</dc:date>
    <dc:title>Untitled Spreadsheet</dc:title>
    <dc:description/>
    <dc:subject/>
    <meta:keyword/>
    <meta:user-defined meta:name="Company"/>
    <meta:user-defined meta:name="category"/>
  </office:meta>
</office:document-meta>
</file>