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0.926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0.926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Anteil Waldprobeflächen</text:p>
          </table:table-cell>
        </table:table-row>
        <table:table-row>
          <table:table-cell table:number-columns-spanned="189" table:number-rows-spanned="1" table:style-name="ce0" office:value-type="string">
            <text:p>Erholungsinfrastruktur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rholungsinfrastruktur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keine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Wege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spezifische Erholungseinrichtungen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8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Erholungsinfrastruktur [ERHOLUNGKLA, 1311]
Probeflächen ohne/mit Erholungsinfrastruktur (Wege, spezifische Erholungseinrichtungen) auf der Interpretationsfläche (50 × 50 m). Grundlage: Feldaufnahme (MID 220: Erholungseinrichtunge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9:28:2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keine Angabe, keine, Wege, spezifische Erholungseinrichtunge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9:02:08+02:00</meta:creation-date>
    <dc:date>2026-09-08T19:02:08+02:00</dc:date>
    <dc:title>Untitled Spreadsheet</dc:title>
    <dc:description/>
    <dc:subject/>
    <meta:keyword/>
    <meta:user-defined meta:name="Company"/>
    <meta:user-defined meta:name="category"/>
  </office:meta>
</office:document-meta>
</file>