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0.926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0.926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0.926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0.926cm" fo:break-before="auto"/>
    </style:style>
    <style:style style:family="table-column" style:name="co_0_74">
      <style:table-column-properties style:column-width="0.926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0.926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0.926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0.926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0.74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0.926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0.926cm" fo:break-before="auto"/>
    </style:style>
    <style:style style:family="table-column" style:name="co_0_105">
      <style:table-column-properties style:column-width="0.926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0.926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0.926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0.926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0.926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0.741cm" fo:break-before="auto"/>
    </style:style>
    <style:style style:family="table-column" style:name="co_0_147">
      <style:table-column-properties style:column-width="0.926cm" fo:break-before="auto"/>
    </style:style>
    <style:style style:family="table-column" style:name="co_0_148">
      <style:table-column-properties style:column-width="0.74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0.926cm" fo:break-before="auto"/>
    </style:style>
    <style:style style:family="table-column" style:name="co_0_175">
      <style:table-column-properties style:column-width="0.926cm" fo:break-before="auto"/>
    </style:style>
    <style:style style:family="table-column" style:name="co_0_176">
      <style:table-column-properties style:column-width="0.74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0.741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3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LFI5</text:p>
          </table:table-cell>
        </table:table-row>
        <table:table-row>
          <table:table-cell table:number-columns-spanned="190" table:number-rows-spanned="1" table:style-name="ce0" office:value-type="string">
            <text:p>Anteil Waldprobeflächen</text:p>
          </table:table-cell>
        </table:table-row>
        <table:table-row>
          <table:table-cell table:number-columns-spanned="190" table:number-rows-spanned="1" table:style-name="ce0" office:value-type="string">
            <text:p>Waldtyp (3 Klassen) · Saisonalität der Erholungsnutzung</text:p>
          </table:table-cell>
        </table:table-row>
        <table:table-row>
          <table:table-cell table:number-columns-spanned="190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90" table:number-rows-spanned="1" table:style-name="ce0" office:value-type="string">
            <text:p>Einheit: %, Spaltentotal</text:p>
          </table:table-cell>
        </table:table-row>
        <table:table-row>
          <table:table-cell table:number-columns-spanned="190" table:number-rows-spanned="1" table:style-name="ce0" office:value-type="string">
            <text:p>Bezugsfläche: Wald LFI4/LFI5</text:p>
          </table:table-cell>
        </table:table-row>
        <table:table-row>
          <table:table-cell table:number-columns-spanned="190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90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Waldtyp (3 Klassen)</text:p>
          </table:table-cell>
          <table:table-cell table:style-name="ce3" office:value-type="string">
            <text:p>Saisonalität der Erholungsnutzung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ganzjähri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egetationsperiod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Winte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zugänglicher Wald ohne Gebüschwald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1.7">
            <text:p>1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ganzjährig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7.40000000000001">
            <text:p>97.4000000000000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90.2">
            <text:p>90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9.8">
            <text:p>59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90.3">
            <text:p>90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7.2">
            <text:p>87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84.5">
            <text:p>84.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91.90000000000001">
            <text:p>91.9000000000000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8.59999999999999">
            <text:p>78.599999999999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7.7">
            <text:p>47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1.8">
            <text:p>81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8.1">
            <text:p>58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6.5">
            <text:p>86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94.90000000000001">
            <text:p>94.9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6.5">
            <text:p>86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86.59999999999999">
            <text:p>86.5999999999999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6.5">
            <text:p>96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3.5">
            <text:p>53.5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72.59999999999999">
            <text:p>72.59999999999999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7.7">
            <text:p>87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3.90000000000001">
            <text:p>83.9000000000000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77.7">
            <text:p>77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94.59999999999999">
            <text:p>94.5999999999999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Vegetationsperiod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3.6">
            <text:p>53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52.3">
            <text:p>52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Winte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7.40000000000001">
            <text:p>97.4000000000000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.59999999999999">
            <text:p>98.5999999999999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91.5">
            <text:p>91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3.59999999999999">
            <text:p>93.5999999999999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6.40000000000001">
            <text:p>76.4000000000000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89.59999999999999">
            <text:p>89.5999999999999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91.5">
            <text:p>91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8.5">
            <text:p>78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82.3">
            <text:p>82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4.90000000000001">
            <text:p>84.9000000000000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7.5">
            <text:p>97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6.2">
            <text:p>96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6.2">
            <text:p>96.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95.2">
            <text:p>95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9.5">
            <text:p>89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91.90000000000001">
            <text:p>91.9000000000000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95.40000000000001">
            <text:p>95.4000000000000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93.3">
            <text:p>93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4.099999999999994">
            <text:p>94.09999999999999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0.2">
            <text:p>90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71.59999999999999">
            <text:p>71.59999999999999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80.90000000000001">
            <text:p>80.9000000000000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5.2">
            <text:p>95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7.40000000000001">
            <text:p>77.4000000000000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91.40000000000001">
            <text:p>91.4000000000000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93.099999999999994">
            <text:p>93.09999999999999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5.099999999999994">
            <text:p>95.09999999999999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7.8">
            <text:p>87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4.90000000000001">
            <text:p>94.9000000000000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8.099999999999994">
            <text:p>88.09999999999999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number-columns-spanned="1" table:number-rows-spanned="5" table:style-name="ce4" office:value-type="string">
            <text:p>unzugänglicher Wald ohne Gebüschwald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ganzjähri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Vegetationsperiod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Winte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5" table:style-name="ce4" office:value-type="string">
            <text:p>Gebüschwald 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ganzjähri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Vegetationsperiod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Winte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55.1">
            <text:p>55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67.40000000000001">
            <text:p>67.4000000000000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1.7">
            <text:p>1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ganzjährig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7.40000000000001">
            <text:p>97.4000000000000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90.2">
            <text:p>90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9.8">
            <text:p>59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90.3">
            <text:p>90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7.2">
            <text:p>87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84.5">
            <text:p>84.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91.90000000000001">
            <text:p>91.9000000000000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8.59999999999999">
            <text:p>78.599999999999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1.8">
            <text:p>81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6.5">
            <text:p>86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94.90000000000001">
            <text:p>94.9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6.5">
            <text:p>86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6.59999999999999">
            <text:p>86.5999999999999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6.5">
            <text:p>96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3.5">
            <text:p>53.5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72.59999999999999">
            <text:p>72.59999999999999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7.7">
            <text:p>87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3.90000000000001">
            <text:p>83.9000000000000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77.7">
            <text:p>77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94.59999999999999">
            <text:p>94.5999999999999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Vegetationsperiod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7">
            <text:p>47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2.7">
            <text:p>4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3.6">
            <text:p>53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Winte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38">
          <table:table-cell table:number-columns-spanned="190" table:number-rows-spanned="1" table:style-name="ce0" office:value-type="string">
            <text:p>© WSL, Schweizerisches Landesforstinventar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9" table:number-rows-spanned="1" table:style-name="ce7" office:value-type="string">
            <text:p>Wald LFI4/LFI5 [2604]
Fläche, die sowohl im LFI4 (2009-2017) als auch im LFI5 (2018-2026) die Walddefinition des LFI erfüllte (also «Wald ohne Gebüschwald» oder «Gebüschwald» war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Waldtyp (3 Klassen) [TYP3, 1323]
Einteilung des Waldes aufgrund des Waldentscheids und der Zugänglichkeit in die drei Klassen «zugänglicher Wald ohne Gebüschwald», «unzugänglicher Wald ohne Gebüschwald» und «Gebüschwald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0.03.2024 06:41:1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zugänglicher Wald ohne Gebüschwald, unzugänglicher Wald ohne Gebüschwald, Gebüschwald 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Saisonalität der Erholungsnutzung [ERHSAIS, 511]
Probeflächen ohne/mit aktueller Erholungsnutzung im Umkreis von 100 m um das Probeflächenzentrum, klassiert nach der Saisonalität der Erholungsnutzung (ganzjährig, fast nur während der Vegetationsperiode, fast nur im Winter). Grundlage: Forstdienstbefragung (MID 403: Saisonalität der aktuellen Erholungsnutzu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9.03.2024 18:05:1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ganzjährig, Vegetationsperiode, Winte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21:31:08+02:00</meta:creation-date>
    <dc:date>2026-09-08T21:31:08+02:00</dc:date>
    <dc:title>Untitled Spreadsheet</dc:title>
    <dc:description/>
    <dc:subject/>
    <meta:keyword/>
    <meta:user-defined meta:name="Company"/>
    <meta:user-defined meta:name="category"/>
  </office:meta>
</office:document-meta>
</file>