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445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0.926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0.926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0.926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0.926cm" fo:break-before="auto"/>
    </style:style>
    <style:style style:family="table-column" style:name="co_0_74">
      <style:table-column-properties style:column-width="0.926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0.926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0.926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0.926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0.926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0.926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0.926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0.926cm" fo:break-before="auto"/>
    </style:style>
    <style:style style:family="table-column" style:name="co_0_101">
      <style:table-column-properties style:column-width="0.926cm" fo:break-before="auto"/>
    </style:style>
    <style:style style:family="table-column" style:name="co_0_102">
      <style:table-column-properties style:column-width="0.926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0.926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0.926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0.926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0.926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0.926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0.926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0.926cm" fo:break-before="auto"/>
    </style:style>
    <style:style style:family="table-column" style:name="co_0_140">
      <style:table-column-properties style:column-width="0.926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0.926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0.926cm" fo:break-before="auto"/>
    </style:style>
    <style:style style:family="table-column" style:name="co_0_154">
      <style:table-column-properties style:column-width="0.926cm" fo:break-before="auto"/>
    </style:style>
    <style:style style:family="table-column" style:name="co_0_155">
      <style:table-column-properties style:column-width="0.926cm" fo:break-before="auto"/>
    </style:style>
    <style:style style:family="table-column" style:name="co_0_156">
      <style:table-column-properties style:column-width="0.926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0.926cm" fo:break-before="auto"/>
    </style:style>
    <style:style style:family="table-column" style:name="co_0_160">
      <style:table-column-properties style:column-width="0.926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0.926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0.926cm" fo:break-before="auto"/>
    </style:style>
    <style:style style:family="table-column" style:name="co_0_174">
      <style:table-column-properties style:column-width="0.926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0.926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0.926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Anteil Waldprobeflächen</text:p>
          </table:table-cell>
        </table:table-row>
        <table:table-row>
          <table:table-cell table:number-columns-spanned="189" table:number-rows-spanned="1" table:style-name="ce0" office:value-type="string">
            <text:p>Spuren von Steinschlag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%, Spaltentotal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puren von Steinschlag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vorhanden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9.1">
            <text:p>59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 office:value-type="string">
            <text:p>nicht vorhanden</text:p>
          </table:table-cell>
          <table:table-cell table:style-name="ce5" office:value-type="float" office:value="88.8">
            <text:p>88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8.8">
            <text:p>88.8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97.3">
            <text:p>97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95.90000000000001">
            <text:p>95.900000000000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6.7">
            <text:p>66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93.3">
            <text:p>93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8.3">
            <text:p>98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74.59999999999999">
            <text:p>74.5999999999999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1.099999999999994">
            <text:p>91.09999999999999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80.099999999999994">
            <text:p>80.099999999999994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80.3">
            <text:p>80.3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80.40000000000001">
            <text:p>80.40000000000001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97.099999999999994">
            <text:p>97.09999999999999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82.2">
            <text:p>82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77.90000000000001">
            <text:p>77.9000000000000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6.5">
            <text:p>76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81.40000000000001">
            <text:p>81.4000000000000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7.2">
            <text:p>77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8.099999999999994">
            <text:p>88.09999999999999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9.8">
            <text:p>89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92.3">
            <text:p>92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95.59999999999999">
            <text:p>95.5999999999999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3.2">
            <text:p>93.2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84.40000000000001">
            <text:p>84.4000000000000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5.59999999999999">
            <text:p>95.5999999999999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9.8">
            <text:p>69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72.8">
            <text:p>72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91.8">
            <text:p>91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6.5">
            <text:p>86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79.40000000000001">
            <text:p>79.4000000000000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84.7">
            <text:p>84.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8.3">
            <text:p>58.3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87.59999999999999">
            <text:p>87.5999999999999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8.7">
            <text:p>58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2.5">
            <text:p>52.5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64.2">
            <text:p>64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80.8">
            <text:p>80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92.3">
            <text:p>92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2.7">
            <text:p>92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1.59999999999999">
            <text:p>81.5999999999999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92.90000000000001">
            <text:p>92.9000000000000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94.59999999999999">
            <text:p>94.5999999999999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95.2">
            <text:p>95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1.40000000000001">
            <text:p>91.40000000000001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5.2">
            <text:p>75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59.6">
            <text:p>59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3.3">
            <text:p>93.3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6.59999999999999">
            <text:p>96.5999999999999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4.7">
            <text:p>94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9.5">
            <text:p>79.5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7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7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187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187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7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7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7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7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7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7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7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7" table:number-rows-spanned="1" table:style-name="ce7" office:value-type="string">
            <text:p>Spuren von Steinschlag [STEIN, 26]
Probeflächen mit/ohne aktuelle Spuren von Stein- oder Blockschlag auf der Interpretationsfläche (50 × 50 m). Grundlage: Feldaufnahme (MID 195: Steinschla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7" table:number-rows-spanned="1" table:style-name="ce7" office:value-type="string">
            <text:p>gerechnet am 19.03.2024 18:01:38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7" table:number-rows-spanned="1" table:style-name="ce7" office:value-type="string">
            <text:p>keine Angabe, vorhanden, nicht vorhande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187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7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7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7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9:49:41+02:00</meta:creation-date>
    <dc:date>2026-09-10T09:49:41+02:00</dc:date>
    <dc:title>Untitled Spreadsheet</dc:title>
    <dc:description/>
    <dc:subject/>
    <meta:keyword/>
    <meta:user-defined meta:name="Company"/>
    <meta:user-defined meta:name="category"/>
  </office:meta>
</office:document-meta>
</file>