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2.223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2.223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2.223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2.223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2.223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2.223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2.223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2.223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2.223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2.223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2.223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2.223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2.223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2.223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2.223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2.223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2.223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2.223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2.223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2.223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2.223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2.223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2.223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2.223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2.223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2.223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2.223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2.223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2.223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2.223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2.223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2.223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2.223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2.223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2.223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2.223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2.223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2.223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2.223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2.223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2.223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2.223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2.223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2.223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2.223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2.223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2.223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2.223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2.223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2.223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2.223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2.223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2.223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2.223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2.223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2.223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2.223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2.223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2.223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2.223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2.223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2.223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2.223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2.223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2.223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2.223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2.223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2.223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2.223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2.223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2.223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2.223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2.223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2.223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2.223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2.223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2.223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2.223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2.223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2.223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2.223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2.223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2.223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2.223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2.223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2.223cm" fo:break-before="auto"/>
    </style:style>
    <style:style style:family="table-column" style:name="co_0_189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Schaftholzmasse der lebenden Bäume</text:p>
          </table:table-cell>
        </table:table-row>
        <table:table-row>
          <table:table-cell table:number-columns-spanned="189" table:number-rows-spanned="1" table:style-name="ce0" office:value-type="string">
            <text:p>Nadelholz, Laubholz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3)</text:p>
          </table:table-cell>
        </table:table-row>
        <table:table-row>
          <table:table-cell table:number-columns-spanned="189" table:number-rows-spanned="1" table:style-name="ce0" office:value-type="string">
            <text:p>Einheit: 1000 kg/ha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3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9.2">
            <text:p>79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5.7">
            <text:p>65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46">
            <text:p>24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1.19999999999999">
            <text:p>161.1999999999999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6.5">
            <text:p>116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18.7">
            <text:p>118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8.40000000000001">
            <text:p>88.4000000000000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99.19999999999999">
            <text:p>299.1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121.3">
            <text:p>121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13.40000000000001">
            <text:p>113.4000000000000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2.40000000000001">
            <text:p>92.400000000000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22.2">
            <text:p>122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96.40000000000001">
            <text:p>96.4000000000000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9.5">
            <text:p>129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15.90000000000001">
            <text:p>115.900000000000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17.90000000000001">
            <text:p>117.900000000000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15.40000000000001">
            <text:p>115.4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18.8">
            <text:p>118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4.3">
            <text:p>84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8.90000000000001">
            <text:p>118.900000000000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8.099999999999994">
            <text:p>68.09999999999999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25.90000000000001">
            <text:p>125.9000000000000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1.099999999999994">
            <text:p>91.09999999999999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48.90000000000001">
            <text:p>148.9000000000000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4.7">
            <text:p>114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8.90000000000001">
            <text:p>108.9000000000000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31.69999999999999">
            <text:p>131.6999999999999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4.2">
            <text:p>94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4.90000000000001">
            <text:p>84.900000000000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43.59999999999999">
            <text:p>143.5999999999999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22.5">
            <text:p>12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0.8">
            <text:p>100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4.40000000000001">
            <text:p>124.4000000000000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7.90000000000001">
            <text:p>97.9000000000000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0.3">
            <text:p>80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1.59999999999999">
            <text:p>91.5999999999999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5.2">
            <text:p>115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7.5">
            <text:p>87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66.40000000000001">
            <text:p>166.4000000000000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5.59999999999999">
            <text:p>105.5999999999999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6.59999999999999">
            <text:p>96.5999999999999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4.59999999999999">
            <text:p>104.5999999999999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30.5">
            <text:p>130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7.2">
            <text:p>97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2.6">
            <text:p>62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7.8">
            <text:p>87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9.6">
            <text:p>49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8.8">
            <text:p>58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9.40000000000001">
            <text:p>89.400000000000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7.2">
            <text:p>77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9.40000000000001">
            <text:p>69.4000000000000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4.90000000000001">
            <text:p>74.9000000000000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2.5">
            <text:p>82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4.099999999999994">
            <text:p>64.09999999999999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11.8">
            <text:p>111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10.7">
            <text:p>110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4.5">
            <text:p>104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5.8">
            <text:p>105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6.2">
            <text:p>106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7.8">
            <text:p>67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8.3">
            <text:p>78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5.59999999999999">
            <text:p>95.5999999999999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2.5">
            <text:p>92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7.40000000000001">
            <text:p>87.4000000000000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2.90000000000001">
            <text:p>82.9000000000000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1.40000000000001">
            <text:p>111.4000000000000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9.2">
            <text:p>69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2.5">
            <text:p>92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9.099999999999994">
            <text:p>109.09999999999999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8.5">
            <text:p>118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3.40000000000001">
            <text:p>83.4000000000000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78.5">
            <text:p>78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3.3">
            <text:p>73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5.90000000000001">
            <text:p>105.9000000000000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3.7">
            <text:p>93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2.099999999999994">
            <text:p>102.09999999999999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9.8">
            <text:p>99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8.7">
            <text:p>58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98.5">
            <text:p>98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8.7">
            <text:p>78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5.40000000000001">
            <text:p>115.4000000000000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0.5">
            <text:p>110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5.099999999999994">
            <text:p>65.09999999999999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11.7">
            <text:p>111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4.5">
            <text:p>114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4.59999999999999">
            <text:p>124.5999999999999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2.099999999999994">
            <text:p>132.09999999999999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0.40000000000001">
            <text:p>80.4000000000000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21.5">
            <text:p>121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41.099999999999994">
            <text:p>141.09999999999999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3.7">
            <text:p>63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8.5">
            <text:p>108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9.5">
            <text:p>109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5.7">
            <text:p>105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5.5">
            <text:p>95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7.8">
            <text:p>67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8.099999999999994">
            <text:p>118.09999999999999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3.59999999999999">
            <text:p>143.5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0.59999999999999">
            <text:p>80.599999999999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2.40000000000001">
            <text:p>102.4000000000000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1.59999999999999">
            <text:p>101.5999999999999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9.6">
            <text:p>49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0.30000000000001">
            <text:p>140.3000000000000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4.2">
            <text:p>84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4.3">
            <text:p>94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1.5">
            <text:p>81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3.099999999999994">
            <text:p>83.09999999999999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2.40000000000001">
            <text:p>132.4000000000000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9.9">
            <text:p>59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7.90000000000001">
            <text:p>117.9000000000000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2.90000000000001">
            <text:p>92.9000000000000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36.59999999999999">
            <text:p>136.5999999999999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3.3">
            <text:p>83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2.099999999999994">
            <text:p>72.09999999999999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5.5">
            <text:p>125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9.3">
            <text:p>79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90.59999999999999">
            <text:p>90.5999999999999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.7">
            <text:p>62.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30.59999999999999">
            <text:p>130.5999999999999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2.099999999999994">
            <text:p>162.09999999999999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77.099999999999994">
            <text:p>177.09999999999999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82.5">
            <text:p>28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0.5">
            <text:p>230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2.59999999999999">
            <text:p>182.5999999999999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7.40000000000001">
            <text:p>167.4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76.5">
            <text:p>176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21.5">
            <text:p>121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5.80000000000001">
            <text:p>155.8000000000000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6.19999999999999">
            <text:p>176.1999999999999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9.19999999999999">
            <text:p>299.1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204.69999999999999">
            <text:p>204.6999999999999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92">
            <text:p>19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5.59999999999999">
            <text:p>165.5999999999999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28.099999999999994">
            <text:p>228.09999999999999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6.3">
            <text:p>106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58.80000000000001">
            <text:p>158.800000000000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50.59999999999999">
            <text:p>150.599999999999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45.59999999999999">
            <text:p>145.599999999999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32.19999999999999">
            <text:p>132.1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35.90000000000001">
            <text:p>135.9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25.40000000000001">
            <text:p>125.4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6.40000000000001">
            <text:p>186.4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85.5">
            <text:p>185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90.59999999999999">
            <text:p>190.5999999999999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7.59999999999999">
            <text:p>177.5999999999999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4.40000000000001">
            <text:p>124.4000000000000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5.19999999999999">
            <text:p>155.1999999999999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2.69999999999999">
            <text:p>152.6999999999999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3.30000000000001">
            <text:p>133.3000000000000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75.5">
            <text:p>175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13.19999999999999">
            <text:p>213.1999999999999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16.099999999999994">
            <text:p>116.09999999999999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95.69999999999999">
            <text:p>195.6999999999999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7">
            <text:p>24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4.69999999999999">
            <text:p>204.6999999999999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55.40000000000001">
            <text:p>255.4000000000000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37">
            <text:p>23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89.099999999999994">
            <text:p>189.09999999999999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03.59999999999999">
            <text:p>203.5999999999999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16.40000000000001">
            <text:p>116.4000000000000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49.69999999999999">
            <text:p>149.6999999999999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84.40000000000001">
            <text:p>184.400000000000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64.5">
            <text:p>164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5.40000000000001">
            <text:p>155.4000000000000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6.40000000000001">
            <text:p>206.4000000000000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9.80000000000001">
            <text:p>189.8000000000000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9.5">
            <text:p>159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5.7">
            <text:p>105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65.59999999999999">
            <text:p>165.5999999999999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0.7">
            <text:p>110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1.099999999999994">
            <text:p>121.09999999999999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8.099999999999994">
            <text:p>148.09999999999999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20.5">
            <text:p>120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9.59999999999999">
            <text:p>109.5999999999999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44.80000000000001">
            <text:p>144.8000000000000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89.59999999999999">
            <text:p>189.5999999999999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03.19999999999999">
            <text:p>203.1999999999999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28.5">
            <text:p>128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0.59999999999999">
            <text:p>170.5999999999999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54.19999999999999">
            <text:p>154.1999999999999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6.40000000000001">
            <text:p>186.4000000000000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37.5">
            <text:p>237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46.80000000000001">
            <text:p>146.8000000000000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70.5">
            <text:p>170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3.90000000000001">
            <text:p>143.9000000000000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1.5">
            <text:p>111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58.80000000000001">
            <text:p>158.8000000000000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5.30000000000001">
            <text:p>155.3000000000000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57.90000000000001">
            <text:p>157.9000000000000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71.19999999999999">
            <text:p>171.199999999999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42.40000000000001">
            <text:p>142.4000000000000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04.59999999999999">
            <text:p>204.5999999999999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17.2">
            <text:p>117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16.90000000000001">
            <text:p>116.9000000000000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38.5">
            <text:p>138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64.19999999999999">
            <text:p>164.199999999999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04.5">
            <text:p>204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4.40000000000001">
            <text:p>154.4000000000000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8.90000000000001">
            <text:p>178.9000000000000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64.59999999999999">
            <text:p>164.5999999999999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48.80000000000001">
            <text:p>148.8000000000000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23.7">
            <text:p>123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50.099999999999994">
            <text:p>150.09999999999999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7.19999999999999">
            <text:p>157.19999999999999</text:p>
          </table:table-cell>
          <table:table-cell table:style-name="ce5" office:value-type="float" office:value="1">
            <text:p>1</text:p>
          </table:table-cell>
        </table:table-row>
        <table:table-row table:style-name="ro_0_18">
          <table:table-cell table:number-columns-spanned="189" table:number-rows-spanned="1" table:style-name="ce0" office:value-type="string">
            <text:p>© WSL, Schweizerisches Landesforstinventar, 02.09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7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7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>Forstkreis (2023) [FOKREIS51, 2777]
Regionale Gliederung mit den Forstkreisen als Einheit. Die Variable basiert auf einer Erhebung bei den kantonalen Forstdiensten im Winter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Schaftholzmasse der lebenden Bäume [50], kg
Trockengewicht (Masse) des Schaftholzes in Rinde der lebenden Bäume und Sträucher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7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pro Hektar [1] - zugänglicher Wald ohne Gebüschwald LFI4/LFI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18.08.2024 19:15:2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5:44:37+02:00</meta:creation-date>
    <dc:date>2026-09-08T15:44:37+02:00</dc:date>
    <dc:title>Untitled Spreadsheet</dc:title>
    <dc:description/>
    <dc:subject/>
    <meta:keyword/>
    <meta:user-defined meta:name="Company"/>
    <meta:user-defined meta:name="category"/>
  </office:meta>
</office:document-meta>
</file>