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chaftholz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1000 kg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1.19999999999999">
            <text:p>161.1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8.5">
            <text:p>108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01.90000000000001">
            <text:p>101.9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6.8">
            <text:p>11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5.59999999999999">
            <text:p>115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3.099999999999994">
            <text:p>113.0999999999999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4.7">
            <text:p>114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6.8">
            <text:p>106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3.099999999999994">
            <text:p>103.0999999999999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6.2">
            <text:p>106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00.5">
            <text:p>10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5.8">
            <text:p>95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4.59999999999999">
            <text:p>124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3.5">
            <text:p>123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1.7">
            <text:p>10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44.30000000000001">
            <text:p>144.3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2.5">
            <text:p>28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0.5">
            <text:p>23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5.19999999999999">
            <text:p>165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0.59999999999999">
            <text:p>160.5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1.19999999999999">
            <text:p>191.1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6.3">
            <text:p>10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3.099999999999994">
            <text:p>133.09999999999999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9.59999999999999">
            <text:p>179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0.80000000000001">
            <text:p>150.8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3.19999999999999">
            <text:p>213.1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5.90000000000001">
            <text:p>165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5.90000000000001">
            <text:p>205.9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9.099999999999994">
            <text:p>189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0.5">
            <text:p>17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3.30000000000001">
            <text:p>173.3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0.80000000000001">
            <text:p>170.8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0.7">
            <text:p>12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8.099999999999994">
            <text:p>158.0999999999999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7.5">
            <text:p>157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8.90000000000001">
            <text:p>118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4.19999999999999">
            <text:p>164.1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2.80000000000001">
            <text:p>162.8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4.5">
            <text:p>154.5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2:55:47+02:00</meta:creation-date>
    <dc:date>2026-09-09T22:55:47+02:00</dc:date>
    <dc:title>Untitled Spreadsheet</dc:title>
    <dc:description/>
    <dc:subject/>
    <meta:keyword/>
    <meta:user-defined meta:name="Company"/>
    <meta:user-defined meta:name="category"/>
  </office:meta>
</office:document-meta>
</file>