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Vorrat (Schaftholz)</text:p>
          </table:table-cell>
        </table:table-row>
        <table:table-row>
          <table:table-cell table:number-columns-spanned="53" table:number-rows-spanned="1" table:style-name="ce0" office:value-type="string">
            <text:p>NaiS-Vegetationshöhenstufen (6 Klassen)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m³/ha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0.59999999999999">
            <text:p>240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2.90000000000001">
            <text:p>202.9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1.40000000000001">
            <text:p>221.4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1.90000000000001">
            <text:p>231.9000000000000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8.80000000000001">
            <text:p>338.8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8.5">
            <text:p>428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74.19999999999999">
            <text:p>374.1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3">
            <text:p>4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5.60000000000002">
            <text:p>485.6000000000000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0.19999999999999">
            <text:p>410.1999999999999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6.39999999999998">
            <text:p>306.3999999999999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8.19999999999999">
            <text:p>478.1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4.80000000000001">
            <text:p>314.8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3.19999999999999">
            <text:p>333.1999999999999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5.30000000000001">
            <text:p>235.3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3.10000000000002">
            <text:p>363.100000000000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5.80000000000001">
            <text:p>355.8000000000000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1.60000000000002">
            <text:p>371.600000000000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1.89999999999998">
            <text:p>601.8999999999999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91.80000000000001">
            <text:p>391.8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5.5">
            <text:p>335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156.30000000000001">
            <text:p>156.3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381.19999999999999">
            <text:p>381.199999999999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7.30000000000001">
            <text:p>327.3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1.5">
            <text:p>331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1.80000000000001">
            <text:p>471.8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9.30000000000001">
            <text:p>459.3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2.19999999999999">
            <text:p>352.1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5.39999999999998">
            <text:p>375.3999999999999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unter- und obermontan</text:p>
          </table:table-cell>
          <table:table-cell table:style-name="ce5" office:value-type="float" office:value="373.89999999999998">
            <text:p>373.8999999999999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05.89999999999998">
            <text:p>705.899999999999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7.29999999999995">
            <text:p>547.2999999999999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3.80000000000001">
            <text:p>423.8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1.39999999999998">
            <text:p>361.3999999999999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49.30000000000001">
            <text:p>449.3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8.60000000000002">
            <text:p>358.6000000000000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9.60000000000002">
            <text:p>369.6000000000000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2.80000000000001">
            <text:p>422.8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4.39999999999998">
            <text:p>454.399999999999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0.30000000000001">
            <text:p>400.3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64.20000000000005">
            <text:p>564.2000000000000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05.39999999999998">
            <text:p>405.3999999999999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51.29999999999995">
            <text:p>551.2999999999999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3.5">
            <text:p>403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6.60000000000002">
            <text:p>356.600000000000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3.60000000000002">
            <text:p>433.600000000000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5.89999999999998">
            <text:p>415.899999999999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1.10000000000002">
            <text:p>331.1000000000000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9.89999999999998">
            <text:p>439.8999999999999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0.60000000000002">
            <text:p>370.6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5.89999999999998">
            <text:p>355.8999999999999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21.89999999999998">
            <text:p>421.899999999999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1.80000000000001">
            <text:p>421.800000000000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submontan</text:p>
          </table:table-cell>
          <table:table-cell table:style-name="ce5" office:value-type="float" office:value="281.30000000000001">
            <text:p>281.3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2.30000000000001">
            <text:p>352.3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1.5">
            <text:p>31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0.19999999999999">
            <text:p>380.1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4.39999999999998">
            <text:p>264.3999999999999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3.60000000000002">
            <text:p>363.6000000000000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11.10000000000002">
            <text:p>411.100000000000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4.90000000000001">
            <text:p>234.9000000000000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6.30000000000001">
            <text:p>456.300000000000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8.5">
            <text:p>318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78.5">
            <text:p>378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6.69999999999999">
            <text:p>306.6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8.80000000000001">
            <text:p>498.8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2.39999999999998">
            <text:p>362.399999999999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43.20000000000005">
            <text:p>643.2000000000000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3">
            <text:p>33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05.80000000000001">
            <text:p>405.8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9.19999999999999">
            <text:p>309.1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3.60000000000002">
            <text:p>333.6000000000000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3.39999999999998">
            <text:p>273.3999999999999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0.5">
            <text:p>310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9.69999999999999">
            <text:p>249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256.19999999999999">
            <text:p>256.199999999999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5.40000000000001">
            <text:p>235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3.5">
            <text:p>143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4.7">
            <text:p>114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41.80000000000001">
            <text:p>241.8000000000000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90.39999999999998">
            <text:p>290.399999999999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05.89999999999998">
            <text:p>705.899999999999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7.29999999999995">
            <text:p>547.2999999999999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1.60000000000002">
            <text:p>391.6000000000000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27.39999999999998">
            <text:p>327.3999999999999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2.19999999999999">
            <text:p>432.1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3.39999999999998">
            <text:p>273.3999999999999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5.30000000000001">
            <text:p>395.3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2.5">
            <text:p>36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04.89999999999998">
            <text:p>404.899999999999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1.30000000000001">
            <text:p>431.3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71.39999999999998">
            <text:p>371.399999999999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3.89999999999998">
            <text:p>533.8999999999999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83.39999999999998">
            <text:p>483.3999999999999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5.5">
            <text:p>385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5.80000000000001">
            <text:p>335.8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1.19999999999999">
            <text:p>421.1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2.19999999999999">
            <text:p>372.1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7.10000000000002">
            <text:p>297.1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54.39999999999998">
            <text:p>454.3999999999999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4.10000000000002">
            <text:p>364.1000000000000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1.30000000000001">
            <text:p>321.3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0.80000000000001">
            <text:p>330.8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1.89999999999998">
            <text:p>351.8999999999999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73.5">
            <text:p>373.5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53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2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2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8.08.2024 08:53:5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0:46:02+02:00</meta:creation-date>
    <dc:date>2026-09-09T20:46:02+02:00</dc:date>
    <dc:title>Untitled Spreadsheet</dc:title>
    <dc:description/>
    <dc:subject/>
    <meta:keyword/>
    <meta:user-defined meta:name="Company"/>
    <meta:user-defined meta:name="category"/>
  </office:meta>
</office:document-meta>
</file>