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1.482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482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482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482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482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482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482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482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482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482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482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482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482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482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482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482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482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482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Schaftholzmasse der lebenden Bäume</text:p>
          </table:table-cell>
        </table:table-row>
        <table:table-row>
          <table:table-cell table:number-columns-spanned="53" table:number-rows-spanned="1" table:style-name="ce0" office:value-type="string">
            <text:p>Nadelholz, Laubholz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Mio kg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1837">
            <text:p>183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332">
            <text:p>133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419">
            <text:p>141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8475">
            <text:p>1847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50">
            <text:p>75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381">
            <text:p>438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1540">
            <text:p>154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1316">
            <text:p>2131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521">
            <text:p>252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400">
            <text:p>540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566">
            <text:p>356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19">
            <text:p>81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225">
            <text:p>222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038">
            <text:p>603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05">
            <text:p>80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356">
            <text:p>135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045">
            <text:p>304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38">
            <text:p>173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815">
            <text:p>581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156">
            <text:p>215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930">
            <text:p>793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459">
            <text:p>1245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79">
            <text:p>57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573">
            <text:p>357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1106">
            <text:p>11110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4214">
            <text:p>421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10">
            <text:p>61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1208">
            <text:p>1120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15">
            <text:p>211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394">
            <text:p>339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37">
            <text:p>23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998">
            <text:p>99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968">
            <text:p>296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053">
            <text:p>305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034">
            <text:p>303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210">
            <text:p>121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03">
            <text:p>70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14">
            <text:p>101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367">
            <text:p>536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55">
            <text:p>155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537">
            <text:p>353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31">
            <text:p>183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551">
            <text:p>255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421">
            <text:p>942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8">
            <text:p>100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729">
            <text:p>672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912">
            <text:p>191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6">
            <text:p>31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602">
            <text:p>460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3785">
            <text:p>7378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6051">
            <text:p>605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530">
            <text:p>153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029">
            <text:p>202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9683">
            <text:p>2968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865">
            <text:p>286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774">
            <text:p>777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69">
            <text:p>26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538">
            <text:p>253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4284">
            <text:p>2428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575">
            <text:p>557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435">
            <text:p>843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776">
            <text:p>477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523">
            <text:p>152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239">
            <text:p>323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405">
            <text:p>1140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360">
            <text:p>236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892">
            <text:p>489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877">
            <text:p>487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289">
            <text:p>428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236">
            <text:p>1523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64">
            <text:p>316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4660">
            <text:p>1466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4370">
            <text:p>1437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94">
            <text:p>89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174">
            <text:p>817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84891">
            <text:p>184891</text:p>
          </table:table-cell>
          <table:table-cell table:style-name="ce5" office:value-type="float" office:value="1">
            <text:p>1</text:p>
          </table:table-cell>
        </table:table-row>
        <table:table-row table:style-name="ro_0_18">
          <table:table-cell table:number-columns-spanned="53" table:number-rows-spanned="1" table:style-name="ce0" office:value-type="string">
            <text:p>© WSL, Schweizerisches Landesforstinventar, 02.09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Schaftholzmasse der lebenden Bäume [50], kg
Trockengewicht (Masse) des Schaftholzes in Rinde der lebenden Bäume und Sträucher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Mio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8.08.2024 19:15:2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23:29:26+02:00</meta:creation-date>
    <dc:date>2026-09-10T23:29:26+02:00</dc:date>
    <dc:title>Untitled Spreadsheet</dc:title>
    <dc:description/>
    <dc:subject/>
    <meta:keyword/>
    <meta:user-defined meta:name="Company"/>
    <meta:user-defined meta:name="category"/>
  </office:meta>
</office:document-meta>
</file>