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815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482cm" fo:break-before="auto"/>
    </style:style>
    <style:style style:family="table-column" style:name="co_0_53">
      <style:table-column-properties style:column-width="1.482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NFI5</text:p>
          </table:table-cell>
        </table:table-row>
        <table:table-row>
          <table:table-cell table:number-columns-spanned="53" table:number-rows-spanned="1" table:style-name="ce0" office:value-type="string">
            <text:p>biomass of living trees, aboveground</text:p>
          </table:table-cell>
        </table:table-row>
        <table:table-row>
          <table:table-cell table:number-columns-spanned="53" table:number-rows-spanned="1" table:style-name="ce0" office:value-type="string">
            <text:p>conifers and broadleaves</text:p>
          </table:table-cell>
        </table:table-row>
        <table:table-row>
          <table:table-cell table:number-columns-spanned="53" table:number-rows-spanned="1" table:style-name="ce0" office:value-type="string">
            <text:p>regional demarcation: canton</text:p>
          </table:table-cell>
        </table:table-row>
        <table:table-row>
          <table:table-cell table:number-columns-spanned="53" table:number-rows-spanned="1" table:style-name="ce0" office:value-type="string">
            <text:p>unit: %, column total</text:p>
          </table:table-cell>
        </table:table-row>
        <table:table-row>
          <table:table-cell table:number-columns-spanned="53" table:number-rows-spanned="1" table:style-name="ce0" office:value-type="string">
            <text:p>evaluation area: accessible forest without shrub forest NFI1-NFI5</text:p>
          </table:table-cell>
        </table:table-row>
        <table:table-row>
          <table:table-cell table:number-columns-spanned="53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53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conifers and broadleaves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conifers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6.2">
            <text:p>86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70.3">
            <text:p>70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9.7">
            <text:p>59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7.59999999999999">
            <text:p>87.5999999999999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5.2">
            <text:p>75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62.8">
            <text:p>62.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7.90000000000001">
            <text:p>87.9000000000000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broadleaves</text:p>
          </table:table-cell>
          <table:table-cell table:style-name="ce5" office:value-type="float" office:value="71.59999999999999">
            <text:p>71.599999999999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8.40000000000001">
            <text:p>88.4000000000000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1.6">
            <text:p>61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4.2">
            <text:p>64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8">
          <table:table-cell table:number-columns-spanned="53" table:number-rows-spanned="1" table:style-name="ce0" office:value-type="string">
            <text:p>© WSL, Swiss National Forest Inventory, 02.09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2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52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52" table:number-rows-spanned="1" table:style-name="ce7" office:value-type="string">
            <text:p>accessible forest without shrub forest NFI1-NFI5 [2382]
Forest that was less than two-thirds covered with shrubs in the five inventories NFI1 (1983-1985), NFI2 (1993-1995), NFI3 (2004-2006), NFI4 (2009-2017) and NFI5 (2018-2026) and was accessible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52" table:number-rows-spanned="1" table:style-name="ce7" office:value-type="string">
            <text:p>canton [KTBSL, 827]
Regional demarcation with the cantons as a unit, with the two half-cantons, Basel-Land and Basel-Stadt, combined into one canton for statistical reason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2" table:number-rows-spanned="1" table:style-name="ce7" office:value-type="string">
            <text:p>biomass of living trees, aboveground [19], kg
Dry weight (mass) of the aboveground parts of living trees and shrubs with a diameter at breast height (dbh) ≥12 cm. The tree parts included are: stemwood, branchwood and needles/leave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6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2" table:number-rows-spanned="1" table:style-name="ce7" office:value-type="string">
            <text:p>biomass of living trees, aboveground [19], kg
Dry weight (mass) of the aboveground parts of living trees and shrubs with a diameter at breast height (dbh) ≥12 cm. The tree parts included are: stemwood, branchwood and needles/leave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6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2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2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2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2" table:number-rows-spanned="1" table:style-name="ce7" office:value-type="string">
            <text:p>column 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2" table:number-rows-spanned="1" table:style-name="ce7" office:value-type="string">
            <text:p>conifers and broadleaves [LBHNDH, 96]
Type of trees and shrubs ≥12 cm in diameter at breast height (dbh) in two classes (conifers or broadleaves). Reference: Field Survey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18.08.2024 19:15:2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2" table:number-rows-spanned="1" table:style-name="ce7" office:value-type="string">
            <text:p>n/a, conifers, broadleaves, indeterminabl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4T17:56:09+02:00</meta:creation-date>
    <dc:date>2026-09-14T17:56:09+02:00</dc:date>
    <dc:title>Untitled Spreadsheet</dc:title>
    <dc:description/>
    <dc:subject/>
    <meta:keyword/>
    <meta:user-defined meta:name="Company"/>
    <meta:user-defined meta:name="category"/>
  </office:meta>
</office:document-meta>
</file>