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889cm" fo:break-before="auto"/>
    </style:style>
    <style:style style:family="table-column" style:name="co_0_2">
      <style:table-column-properties style:column-width="2.223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2.223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2.223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2.223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2.223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2.223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2.223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2.223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2.223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2.223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2.223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2.223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2.223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2.223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2.223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2.223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2.223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2.223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2.223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2.223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2.223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2.223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2.223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2.223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2.223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2.223cm" fo:break-before="auto"/>
    </style:style>
    <style:style style:family="table-column" style:name="co_0_53">
      <style:table-column-properties style:column-width="0.74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LFI5</text:p>
          </table:table-cell>
        </table:table-row>
        <table:table-row>
          <table:table-cell table:number-columns-spanned="53" table:number-rows-spanned="1" table:style-name="ce0" office:value-type="string">
            <text:p>Schaftholzmasse der lebenden Bäume</text:p>
          </table:table-cell>
        </table:table-row>
        <table:table-row>
          <table:table-cell table:number-columns-spanned="53" table:number-rows-spanned="1" table:style-name="ce0" office:value-type="string">
            <text:p>Nadelholz, Laubholz</text:p>
          </table:table-cell>
        </table:table-row>
        <table:table-row>
          <table:table-cell table:number-columns-spanned="53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3" table:number-rows-spanned="1" table:style-name="ce0" office:value-type="string">
            <text:p>Einheit: 1000 kg/ha</text:p>
          </table:table-cell>
        </table:table-row>
        <table:table-row>
          <table:table-cell table:number-columns-spanned="53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53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53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delholz, Laubholz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adelholz</text:p>
          </table:table-cell>
          <table:table-cell table:style-name="ce5" office:value-type="float" office:value="43.8">
            <text:p>43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46">
            <text:p>24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61.19999999999999">
            <text:p>161.1999999999999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4.59999999999999">
            <text:p>104.5999999999999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8.3">
            <text:p>108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96.40000000000001">
            <text:p>96.4000000000000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19">
            <text:p>11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84.3">
            <text:p>84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17.90000000000001">
            <text:p>117.9000000000000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13.59999999999999">
            <text:p>113.5999999999999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14.7">
            <text:p>114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14">
            <text:p>11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11.5">
            <text:p>111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4.5">
            <text:p>64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08">
            <text:p>10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0.099999999999994">
            <text:p>70.09999999999999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7.8">
            <text:p>47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13.40000000000001">
            <text:p>113.4000000000000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85.90000000000001">
            <text:p>85.9000000000000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7.40000000000001">
            <text:p>107.4000000000000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06.2">
            <text:p>106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1.099999999999994">
            <text:p>71.09999999999999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4.40000000000001">
            <text:p>94.40000000000001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Laubholz</text:p>
          </table:table-cell>
          <table:table-cell table:style-name="ce5" office:value-type="float" office:value="100.5">
            <text:p>100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9.2">
            <text:p>69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3.5">
            <text:p>63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18.59999999999999">
            <text:p>118.5999999999999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83.90000000000001">
            <text:p>83.9000000000000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93.7">
            <text:p>93.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2.4">
            <text:p>62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2.099999999999994">
            <text:p>102.09999999999999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6.2">
            <text:p>66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8.5">
            <text:p>38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98.5">
            <text:p>98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99.099999999999994">
            <text:p>99.09999999999999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24.59999999999999">
            <text:p>124.5999999999999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19.2">
            <text:p>119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3">
            <text:p>10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7.40000000000001">
            <text:p>77.4000000000000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2.90000000000001">
            <text:p>72.9000000000000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7.9">
            <text:p>57.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91.59999999999999">
            <text:p>91.5999999999999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2.7">
            <text:p>62.7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44.30000000000001">
            <text:p>144.3000000000000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2.5">
            <text:p>28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30.5">
            <text:p>230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68.099999999999994">
            <text:p>168.09999999999999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0.59999999999999">
            <text:p>160.5999999999999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92.19999999999999">
            <text:p>192.1999999999999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6.3">
            <text:p>106.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58.80000000000001">
            <text:p>158.8000000000000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35.59999999999999">
            <text:p>135.5999999999999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86.40000000000001">
            <text:p>186.4000000000000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84.099999999999994">
            <text:p>184.09999999999999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52.099999999999994">
            <text:p>152.09999999999999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13.19999999999999">
            <text:p>213.1999999999999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65.90000000000001">
            <text:p>165.9000000000000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10.59999999999999">
            <text:p>210.5999999999999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89.099999999999994">
            <text:p>189.09999999999999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64.90000000000001">
            <text:p>164.9000000000000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73">
            <text:p>17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73.099999999999994">
            <text:p>173.09999999999999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25.2">
            <text:p>125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66.40000000000001">
            <text:p>166.4000000000000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58.80000000000001">
            <text:p>158.8000000000000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23.8">
            <text:p>123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64.19999999999999">
            <text:p>164.1999999999999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62.80000000000001">
            <text:p>162.8000000000000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57.19999999999999">
            <text:p>157.19999999999999</text:p>
          </table:table-cell>
          <table:table-cell table:style-name="ce5" office:value-type="float" office:value="1">
            <text:p>1</text:p>
          </table:table-cell>
        </table:table-row>
        <table:table-row table:style-name="ro_0_18">
          <table:table-cell table:number-columns-spanned="53" table:number-rows-spanned="1" table:style-name="ce0" office:value-type="string">
            <text:p>© WSL, Schweizerisches Landesforstinventar, 02.09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5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51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51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51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5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51" table:number-rows-spanned="1" table:style-name="ce7" office:value-type="string">
            <text:p>Schaftholzmasse der lebenden Bäume [50], kg
Trockengewicht (Masse) des Schaftholzes in Rinde der lebenden Bäume und Sträucher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51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51" table:number-rows-spanned="1" table:style-name="ce7" office:value-type="string">
            <text:p>Einheit: 1000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51" table:number-rows-spanned="1" table:style-name="ce7" office:value-type="string">
            <text:p>pro Hektar [1] - zugänglicher Wald ohne Gebüschwald LFI4/LFI5 [22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51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51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18.08.2024 19:15:28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1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5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5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5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2:30:47+02:00</meta:creation-date>
    <dc:date>2026-09-10T12:30:47+02:00</dc:date>
    <dc:title>Untitled Spreadsheet</dc:title>
    <dc:description/>
    <dc:subject/>
    <meta:keyword/>
    <meta:user-defined meta:name="Company"/>
    <meta:user-defined meta:name="category"/>
  </office:meta>
</office:document-meta>
</file>