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445cm" fo:break-before="auto"/>
    </style:style>
    <style:style style:family="table-column" style:name="co_0_2">
      <style:table-column-properties style:column-width="1.667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1.667cm" fo:break-before="auto"/>
    </style:style>
    <style:style style:family="table-column" style:name="co_0_5">
      <style:table-column-properties style:column-width="0.926cm" fo:break-before="auto"/>
    </style:style>
    <style:style style:family="table-column" style:name="co_0_6">
      <style:table-column-properties style:column-width="1.667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1.667cm" fo:break-before="auto"/>
    </style:style>
    <style:style style:family="table-column" style:name="co_0_9">
      <style:table-column-properties style:column-width="0.741cm" fo:break-before="auto"/>
    </style:style>
    <style:style style:family="table-column" style:name="co_0_10">
      <style:table-column-properties style:column-width="1.667cm" fo:break-before="auto"/>
    </style:style>
    <style:style style:family="table-column" style:name="co_0_11">
      <style:table-column-properties style:column-width="0.741cm" fo:break-before="auto"/>
    </style:style>
    <style:style style:family="table-column" style:name="co_0_12">
      <style:table-column-properties style:column-width="1.667cm" fo:break-before="auto"/>
    </style:style>
    <style:style style:family="table-column" style:name="co_0_13">
      <style:table-column-properties style:column-width="0.741cm" fo:break-before="auto"/>
    </style:style>
    <style:style style:family="table-column" style:name="co_0_14">
      <style:table-column-properties style:column-width="1.667cm" fo:break-before="auto"/>
    </style:style>
    <style:style style:family="table-column" style:name="co_0_15">
      <style:table-column-properties style:column-width="0.741cm" fo:break-before="auto"/>
    </style:style>
    <style:style style:family="table-column" style:name="co_0_16">
      <style:table-column-properties style:column-width="1.667cm" fo:break-before="auto"/>
    </style:style>
    <style:style style:family="table-column" style:name="co_0_17">
      <style:table-column-properties style:column-width="0.741cm" fo:break-before="auto"/>
    </style:style>
    <style:style style:family="table-column" style:name="co_0_18">
      <style:table-column-properties style:column-width="1.667cm" fo:break-before="auto"/>
    </style:style>
    <style:style style:family="table-column" style:name="co_0_19">
      <style:table-column-properties style:column-width="0.741cm" fo:break-before="auto"/>
    </style:style>
    <style:style style:family="table-column" style:name="co_0_20">
      <style:table-column-properties style:column-width="1.667cm" fo:break-before="auto"/>
    </style:style>
    <style:style style:family="table-column" style:name="co_0_21">
      <style:table-column-properties style:column-width="0.741cm" fo:break-before="auto"/>
    </style:style>
    <style:style style:family="table-column" style:name="co_0_22">
      <style:table-column-properties style:column-width="1.667cm" fo:break-before="auto"/>
    </style:style>
    <style:style style:family="table-column" style:name="co_0_23">
      <style:table-column-properties style:column-width="0.741cm" fo:break-before="auto"/>
    </style:style>
    <style:style style:family="table-column" style:name="co_0_24">
      <style:table-column-properties style:column-width="1.667cm" fo:break-before="auto"/>
    </style:style>
    <style:style style:family="table-column" style:name="co_0_25">
      <style:table-column-properties style:column-width="0.741cm" fo:break-before="auto"/>
    </style:style>
    <style:style style:family="table-column" style:name="co_0_26">
      <style:table-column-properties style:column-width="1.667cm" fo:break-before="auto"/>
    </style:style>
    <style:style style:family="table-column" style:name="co_0_27">
      <style:table-column-properties style:column-width="0.741cm" fo:break-before="auto"/>
    </style:style>
    <style:style style:family="table-column" style:name="co_0_28">
      <style:table-column-properties style:column-width="1.667cm" fo:break-before="auto"/>
    </style:style>
    <style:style style:family="table-column" style:name="co_0_29">
      <style:table-column-properties style:column-width="0.741cm" fo:break-before="auto"/>
    </style:style>
    <style:style style:family="table-column" style:name="co_0_30">
      <style:table-column-properties style:column-width="1.667cm" fo:break-before="auto"/>
    </style:style>
    <style:style style:family="table-column" style:name="co_0_31">
      <style:table-column-properties style:column-width="0.741cm" fo:break-before="auto"/>
    </style:style>
    <style:style style:family="table-column" style:name="co_0_32">
      <style:table-column-properties style:column-width="1.667cm" fo:break-before="auto"/>
    </style:style>
    <style:style style:family="table-column" style:name="co_0_33">
      <style:table-column-properties style:column-width="0.741cm" fo:break-before="auto"/>
    </style:style>
    <style:style style:family="table-column" style:name="co_0_34">
      <style:table-column-properties style:column-width="1.667cm" fo:break-before="auto"/>
    </style:style>
    <style:style style:family="table-column" style:name="co_0_35">
      <style:table-column-properties style:column-width="0.741cm" fo:break-before="auto"/>
    </style:style>
    <style:style style:family="table-column" style:name="co_0_36">
      <style:table-column-properties style:column-width="1.667cm" fo:break-before="auto"/>
    </style:style>
    <style:style style:family="table-column" style:name="co_0_37">
      <style:table-column-properties style:column-width="0.741cm" fo:break-before="auto"/>
    </style:style>
    <style:style style:family="table-column" style:name="co_0_38">
      <style:table-column-properties style:column-width="1.667cm" fo:break-before="auto"/>
    </style:style>
    <style:style style:family="table-column" style:name="co_0_39">
      <style:table-column-properties style:column-width="0.741cm" fo:break-before="auto"/>
    </style:style>
    <style:style style:family="table-column" style:name="co_0_40">
      <style:table-column-properties style:column-width="1.667cm" fo:break-before="auto"/>
    </style:style>
    <style:style style:family="table-column" style:name="co_0_41">
      <style:table-column-properties style:column-width="0.741cm" fo:break-before="auto"/>
    </style:style>
    <style:style style:family="table-column" style:name="co_0_42">
      <style:table-column-properties style:column-width="1.667cm" fo:break-before="auto"/>
    </style:style>
    <style:style style:family="table-column" style:name="co_0_43">
      <style:table-column-properties style:column-width="0.741cm" fo:break-before="auto"/>
    </style:style>
    <style:style style:family="table-column" style:name="co_0_44">
      <style:table-column-properties style:column-width="1.667cm" fo:break-before="auto"/>
    </style:style>
    <style:style style:family="table-column" style:name="co_0_45">
      <style:table-column-properties style:column-width="0.741cm" fo:break-before="auto"/>
    </style:style>
    <style:style style:family="table-column" style:name="co_0_46">
      <style:table-column-properties style:column-width="1.667cm" fo:break-before="auto"/>
    </style:style>
    <style:style style:family="table-column" style:name="co_0_47">
      <style:table-column-properties style:column-width="0.741cm" fo:break-before="auto"/>
    </style:style>
    <style:style style:family="table-column" style:name="co_0_48">
      <style:table-column-properties style:column-width="1.667cm" fo:break-before="auto"/>
    </style:style>
    <style:style style:family="table-column" style:name="co_0_49">
      <style:table-column-properties style:column-width="0.926cm" fo:break-before="auto"/>
    </style:style>
    <style:style style:family="table-column" style:name="co_0_50">
      <style:table-column-properties style:column-width="1.667cm" fo:break-before="auto"/>
    </style:style>
    <style:style style:family="table-column" style:name="co_0_51">
      <style:table-column-properties style:column-width="0.741cm" fo:break-before="auto"/>
    </style:style>
    <style:style style:family="table-column" style:name="co_0_52">
      <style:table-column-properties style:column-width="1.667cm" fo:break-before="auto"/>
    </style:style>
    <style:style style:family="table-column" style:name="co_0_53">
      <style:table-column-properties style:column-width="0.741cm" fo:break-before="auto"/>
    </style:style>
    <style:style style:family="table-row" style:name="ro_0_24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row>
          <table:table-cell table:number-columns-spanned="53" table:number-rows-spanned="1" table:style-name="ce1" office:value-type="string">
            <text:p>LFI5</text:p>
          </table:table-cell>
        </table:table-row>
        <table:table-row>
          <table:table-cell table:number-columns-spanned="53" table:number-rows-spanned="1" table:style-name="ce0" office:value-type="string">
            <text:p>Vorrat (Schaftholz)</text:p>
          </table:table-cell>
        </table:table-row>
        <table:table-row>
          <table:table-cell table:number-columns-spanned="53" table:number-rows-spanned="1" table:style-name="ce0" office:value-type="string">
            <text:p>Exposition (9 Klassen)</text:p>
          </table:table-cell>
        </table:table-row>
        <table:table-row>
          <table:table-cell table:number-columns-spanned="53" table:number-rows-spanned="1" table:style-name="ce0" office:value-type="string">
            <text:p>Regionale Gliederung: Kanton</text:p>
          </table:table-cell>
        </table:table-row>
        <table:table-row>
          <table:table-cell table:number-columns-spanned="53" table:number-rows-spanned="1" table:style-name="ce0" office:value-type="string">
            <text:p>Einheit: 1000 m³</text:p>
          </table:table-cell>
        </table:table-row>
        <table:table-row>
          <table:table-cell table:number-columns-spanned="53" table:number-rows-spanned="1" table:style-name="ce0" office:value-type="string">
            <text:p>Bezugsfläche: zugänglicher Wald ohne Gebüschwald</text:p>
          </table:table-cell>
        </table:table-row>
        <table:table-row>
          <table:table-cell table:number-columns-spanned="53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53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Kant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Exposition (9 Klassen)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unbestimmt</text:p>
          </table:table-cell>
          <table:table-cell table:style-name="ce5" office:value-type="float" office:value="2767">
            <text:p>276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631">
            <text:p>863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949">
            <text:p>949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097">
            <text:p>209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94">
            <text:p>494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18">
            <text:p>818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223">
            <text:p>122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570">
            <text:p>2570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559">
            <text:p>155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8">
            <text:p>198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1597">
            <text:p>1597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922">
            <text:p>922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166">
            <text:p>1166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27">
            <text:p>227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4201">
            <text:p>420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87">
            <text:p>287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19">
            <text:p>219</text:p>
          </table:table-cell>
          <table:table-cell table:style-name="ce5" office:value-type="string">
            <text:p>.</text:p>
          </table:table-cell>
          <table:table-cell table:style-name="ce5" office:value-type="float" office:value="5273">
            <text:p>527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25">
            <text:p>125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343">
            <text:p>343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4558">
            <text:p>455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0226">
            <text:p>40226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 office:value-type="string">
            <text:p>N</text:p>
          </table:table-cell>
          <table:table-cell table:style-name="ce5" office:value-type="float" office:value="2081">
            <text:p>208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565">
            <text:p>565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442">
            <text:p>442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12090">
            <text:p>12090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852">
            <text:p>852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720">
            <text:p>2720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51">
            <text:p>751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8229">
            <text:p>822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626">
            <text:p>362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671">
            <text:p>167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459">
            <text:p>1459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057">
            <text:p>1057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691">
            <text:p>691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3950">
            <text:p>395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81">
            <text:p>781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2418">
            <text:p>241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374">
            <text:p>1374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051">
            <text:p>1051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5082">
            <text:p>508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102">
            <text:p>1102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889">
            <text:p>1889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961">
            <text:p>496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17">
            <text:p>3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944">
            <text:p>294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62102">
            <text:p>62102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 office:value-type="string">
            <text:p>NO</text:p>
          </table:table-cell>
          <table:table-cell table:style-name="ce5" office:value-type="float" office:value="927">
            <text:p>92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78">
            <text:p>878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5870">
            <text:p>587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709">
            <text:p>709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656">
            <text:p>656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02">
            <text:p>602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7376">
            <text:p>737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02">
            <text:p>402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3664">
            <text:p>366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34">
            <text:p>234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340">
            <text:p>340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485">
            <text:p>485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3511">
            <text:p>351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53">
            <text:p>353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006">
            <text:p>1006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371">
            <text:p>1371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124">
            <text:p>1124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248">
            <text:p>324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983">
            <text:p>983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077">
            <text:p>107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460">
            <text:p>1460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9">
            <text:p>39</text:p>
          </table:table-cell>
          <table:table-cell table:style-name="ce5" office:value-type="string">
            <text:p>.</text:p>
          </table:table-cell>
          <table:table-cell table:style-name="ce5" office:value-type="float" office:value="2203">
            <text:p>220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8519">
            <text:p>38519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 office:value-type="string">
            <text:p>O</text:p>
          </table:table-cell>
          <table:table-cell table:style-name="ce5" office:value-type="float" office:value="1032">
            <text:p>103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325">
            <text:p>325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1000">
            <text:p>1000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5948">
            <text:p>594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79">
            <text:p>279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158">
            <text:p>115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79">
            <text:p>479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9409">
            <text:p>940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693">
            <text:p>693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2467">
            <text:p>246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888">
            <text:p>888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467">
            <text:p>467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852">
            <text:p>852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3836">
            <text:p>383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43">
            <text:p>343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687">
            <text:p>687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385">
            <text:p>385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662">
            <text:p>662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4647">
            <text:p>464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935">
            <text:p>935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3092">
            <text:p>309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725">
            <text:p>472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27">
            <text:p>227</text:p>
          </table:table-cell>
          <table:table-cell table:style-name="ce5" office:value-type="string">
            <text:p>.</text:p>
          </table:table-cell>
          <table:table-cell table:style-name="ce5" office:value-type="float" office:value="1525">
            <text:p>152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46060">
            <text:p>46060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 office:value-type="string">
            <text:p>SO</text:p>
          </table:table-cell>
          <table:table-cell table:style-name="ce5" office:value-type="float" office:value="1265">
            <text:p>1265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269">
            <text:p>1269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420">
            <text:p>420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9637">
            <text:p>963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747">
            <text:p>747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616">
            <text:p>2616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6">
            <text:p>376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5498">
            <text:p>549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19">
            <text:p>519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2038">
            <text:p>203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301">
            <text:p>330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08">
            <text:p>308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266">
            <text:p>126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906">
            <text:p>2906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60">
            <text:p>360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1947">
            <text:p>194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574">
            <text:p>1574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486">
            <text:p>486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4120">
            <text:p>412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642">
            <text:p>642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7354">
            <text:p>735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299">
            <text:p>329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90">
            <text:p>1190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53137">
            <text:p>53137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 office:value-type="string">
            <text:p>S</text:p>
          </table:table-cell>
          <table:table-cell table:style-name="ce5" office:value-type="float" office:value="602">
            <text:p>602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895">
            <text:p>89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87">
            <text:p>187</text:p>
          </table:table-cell>
          <table:table-cell table:style-name="ce5" office:value-type="string">
            <text:p>.</text:p>
          </table:table-cell>
          <table:table-cell table:style-name="ce5" office:value-type="float" office:value="6877">
            <text:p>687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10">
            <text:p>510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2067">
            <text:p>2067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41">
            <text:p>1841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5433">
            <text:p>543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45">
            <text:p>104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110">
            <text:p>1110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099">
            <text:p>1099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35">
            <text:p>635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786">
            <text:p>178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403">
            <text:p>403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714">
            <text:p>1714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522">
            <text:p>152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543">
            <text:p>543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2611">
            <text:p>261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664">
            <text:p>664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3220">
            <text:p>3220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259">
            <text:p>325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23">
            <text:p>223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1621">
            <text:p>1621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9869">
            <text:p>39869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 office:value-type="string">
            <text:p>SW</text:p>
          </table:table-cell>
          <table:table-cell table:style-name="ce5" office:value-type="float" office:value="827">
            <text:p>827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9">
            <text:p>199</text:p>
          </table:table-cell>
          <table:table-cell table:style-name="ce5" office:value-type="string">
            <text:p>.</text:p>
          </table:table-cell>
          <table:table-cell table:style-name="ce5" office:value-type="float" office:value="4408">
            <text:p>440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35">
            <text:p>235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1001">
            <text:p>100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89">
            <text:p>489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6718">
            <text:p>671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296">
            <text:p>1296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745">
            <text:p>1745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644">
            <text:p>644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42">
            <text:p>42</text:p>
          </table:table-cell>
          <table:table-cell table:style-name="ce5" office:value-type="string">
            <text:p>.</text:p>
          </table:table-cell>
          <table:table-cell table:style-name="ce5" office:value-type="float" office:value="1424">
            <text:p>1424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409">
            <text:p>240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10">
            <text:p>210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33">
            <text:p>33</text:p>
          </table:table-cell>
          <table:table-cell table:style-name="ce5" office:value-type="string">
            <text:p>.</text:p>
          </table:table-cell>
          <table:table-cell table:style-name="ce5" office:value-type="float" office:value="1202">
            <text:p>120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430">
            <text:p>430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4626">
            <text:p>462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539">
            <text:p>539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577">
            <text:p>157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460">
            <text:p>2460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48">
            <text:p>148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709">
            <text:p>709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33372">
            <text:p>33372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 office:value-type="string">
            <text:p>W</text:p>
          </table:table-cell>
          <table:table-cell table:style-name="ce5" office:value-type="float" office:value="993">
            <text:p>993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84">
            <text:p>384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515">
            <text:p>515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4938">
            <text:p>493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777">
            <text:p>777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619">
            <text:p>1619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24">
            <text:p>1024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7846">
            <text:p>784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005">
            <text:p>1005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893">
            <text:p>189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46">
            <text:p>246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627">
            <text:p>627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974">
            <text:p>974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2499">
            <text:p>249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056">
            <text:p>105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663">
            <text:p>663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115">
            <text:p>1115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404">
            <text:p>404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2883">
            <text:p>288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239">
            <text:p>1239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823">
            <text:p>282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250">
            <text:p>525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76">
            <text:p>276</text:p>
          </table:table-cell>
          <table:table-cell table:style-name="ce5" office:value-type="string">
            <text:p>.</text:p>
          </table:table-cell>
          <table:table-cell table:style-name="ce5" office:value-type="float" office:value="1470">
            <text:p>1470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42516">
            <text:p>42516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 office:value-type="string">
            <text:p>NW</text:p>
          </table:table-cell>
          <table:table-cell table:style-name="ce5" office:value-type="float" office:value="1778">
            <text:p>1778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64">
            <text:p>36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177">
            <text:p>1177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0743">
            <text:p>1074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52">
            <text:p>652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3689">
            <text:p>3689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33">
            <text:p>533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7394">
            <text:p>739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303">
            <text:p>230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616">
            <text:p>261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290">
            <text:p>2290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537">
            <text:p>537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1047">
            <text:p>1047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3372">
            <text:p>337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84">
            <text:p>384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798">
            <text:p>798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557">
            <text:p>255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74">
            <text:p>174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4284">
            <text:p>4284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215">
            <text:p>1215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6578">
            <text:p>657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8434">
            <text:p>843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89">
            <text:p>489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201">
            <text:p>120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64608">
            <text:p>64608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12272">
            <text:p>1227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802">
            <text:p>380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818">
            <text:p>481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69141">
            <text:p>6914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710">
            <text:p>5710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7622">
            <text:p>1762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94">
            <text:p>494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6095">
            <text:p>609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8722">
            <text:p>5872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2112">
            <text:p>1211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9774">
            <text:p>1977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1722">
            <text:p>1172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378">
            <text:p>3378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7571">
            <text:p>757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5866">
            <text:p>2586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812">
            <text:p>481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433">
            <text:p>1043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1328">
            <text:p>1132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9075">
            <text:p>907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1788">
            <text:p>3178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7538">
            <text:p>753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2884">
            <text:p>3288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3972">
            <text:p>3397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062">
            <text:p>206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7421">
            <text:p>1742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20409">
            <text:p>420409</text:p>
          </table:table-cell>
          <table:table-cell table:style-name="ce5" office:value-type="float" office:value="1">
            <text:p>1</text:p>
          </table:table-cell>
        </table:table-row>
        <table:table-row table:style-name="ro_0_24">
          <table:table-cell table:number-columns-spanned="53" table:number-rows-spanned="1" table:style-name="ce0" office:value-type="string">
            <text:p>© WSL, Schweizerisches Landesforstinventar, 02.09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3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51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51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51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51" table:number-rows-spanned="1" table:style-name="ce7" office:value-type="string">
            <text:p>zugänglicher Wald ohne Gebüschwald [434]
Wald, der zu weniger als zwei Dritteln mit Sträuchern bedeckt ist und zu Fuss aufgesucht werden kan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51" table:number-rows-spanned="1" table:style-name="ce7" office:value-type="string">
            <text:p>Kanton [KTBSL, 827]
Regionale Gliederung mit den Kantonen als Einheit. Dabei werden die beiden Halbkantone Basel-Landschaft und Basel-Stadt aus statistischen Gründen zu einem Kanton zusammengefass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51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51" table:number-rows-spanned="1" table:style-name="ce7" office:value-type="string">
            <text:p>Vorrat (Schaftholz) [21], m³
Schaftholzvolumen in Rinde der lebenden Bäume und Sträucher (stehende und liegende) ab 12 cm Brusthöhendurchmesser (BHD). Dieses entspricht international dem «growing stock»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12.05.2022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51" table:number-rows-spanned="1" table:style-name="ce7" office:value-type="string">
            <text:p>Einheit: 1000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51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51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51" table:number-rows-spanned="1" table:style-name="ce7" office:value-type="string">
            <text:p>Exposition (9 Klassen) [EXP8KLA, 1034]
Exposition gemäss folgenden neun Klassen: Nord, Nordost, Ost, Südost, Süd, Südwest, West, Nordwest und unbestimmt. «Unbestimmt» bedeutet, dass die Hangneigung ≤10% beträgt. Grundlage: Feldaufnahme (MID 191: Azimut der Exposition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18.08.2024 04:51:55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51" table:number-rows-spanned="1" table:style-name="ce7" office:value-type="string">
            <text:p>keine Angabe, unbestimmt, N, NO, O, SO, S, SW, W, NW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51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51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51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23:33:18+02:00</meta:creation-date>
    <dc:date>2026-09-10T23:33:18+02:00</dc:date>
    <dc:title>Untitled Spreadsheet</dc:title>
    <dc:description/>
    <dc:subject/>
    <meta:keyword/>
    <meta:user-defined meta:name="Company"/>
    <meta:user-defined meta:name="category"/>
  </office:meta>
</office:document-meta>
</file>