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223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2.037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1.852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row" style:name="ro_0_4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Vorrat (Schaftholz)</text:p>
          </table:table-cell>
        </table:table-row>
        <table:table-row>
          <table:table-cell table:number-columns-spanned="16" table:number-rows-spanned="1" table:style-name="ce0" office:value-type="string">
            <text:p>Schutzwald gegen Lawinen (2022) · NaiS-Vegetationshöhenstufen (6 Klassen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m³/ha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Lawinen (2022)</text:p>
          </table:table-cell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8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8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9.39999999999998">
            <text:p>299.3999999999999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16.30000000000001">
            <text:p>316.300000000000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9">
            <text:p>13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86.39999999999998">
            <text:p>286.39999999999998</text:p>
          </table:table-cell>
          <table:table-cell table:style-name="ce5" office:value-type="float" office:value="12">
            <text:p>12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8.10000000000002">
            <text:p>468.1000000000000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00.89999999999998">
            <text:p>400.8999999999999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66.30000000000001">
            <text:p>466.3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33.80000000000001">
            <text:p>333.8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9">
            <text:p>4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10.60000000000002">
            <text:p>610.6000000000000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09.10000000000002">
            <text:p>409.100000000000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5.19999999999999">
            <text:p>315.1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2.39999999999998">
            <text:p>402.3999999999999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0">
            <text:p>400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421.80000000000001">
            <text:p>421.8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1.19999999999999">
            <text:p>471.1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3">
            <text:p>56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2.10000000000002">
            <text:p>372.1000000000000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07.60000000000002">
            <text:p>407.6000000000000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74.10000000000002">
            <text:p>374.1000000000000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2.19999999999999">
            <text:p>482.1999999999999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53">
            <text:p>5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21.80000000000001">
            <text:p>421.8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57.60000000000002">
            <text:p>457.6000000000000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63.5">
            <text:p>563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7.5">
            <text:p>407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5.89999999999998">
            <text:p>325.8999999999999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9.10000000000002">
            <text:p>369.1000000000000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9.39999999999998">
            <text:p>419.3999999999999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8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4.5">
            <text:p>154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5.3">
            <text:p>125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6.099999999999994">
            <text:p>156.09999999999999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237.69999999999999">
            <text:p>237.6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300.60000000000002">
            <text:p>300.6000000000000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1.59999999999999">
            <text:p>241.5999999999999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0.59999999999999">
            <text:p>250.5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5.19999999999999">
            <text:p>345.1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40.69999999999999">
            <text:p>240.6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12.59999999999999">
            <text:p>212.5999999999999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77.19999999999999">
            <text:p>377.1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7.30000000000001">
            <text:p>307.3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1.30000000000001">
            <text:p>301.3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6.80000000000001">
            <text:p>356.8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5.10000000000002">
            <text:p>325.1000000000000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7.10000000000002">
            <text:p>337.1000000000000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403.19999999999999">
            <text:p>403.1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8.5">
            <text:p>418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64.5">
            <text:p>464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9.69999999999999">
            <text:p>329.699999999999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9.5">
            <text:p>359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7.60000000000002">
            <text:p>287.6000000000000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6">
            <text:p>40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0.80000000000001">
            <text:p>410.8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1.39999999999998">
            <text:p>421.3999999999999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4.39999999999998">
            <text:p>264.3999999999999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1.39999999999998">
            <text:p>331.3999999999999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195.40000000000001">
            <text:p>195.400000000000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0.8">
            <text:p>120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2.39999999999998">
            <text:p>372.39999999999998</text:p>
          </table:table-cell>
          <table:table-cell table:style-name="ce5" office:value-type="string">
            <text:p>.</text:p>
          </table:table-cell>
          <table:table-cell table:style-name="ce5" office:value-type="float" office:value="245.19999999999999">
            <text:p>245.199999999999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5.30000000000001">
            <text:p>225.3000000000000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59.60000000000002">
            <text:p>359.6000000000000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94.89999999999998">
            <text:p>394.8999999999999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22.60000000000002">
            <text:p>422.6000000000000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3.69999999999999">
            <text:p>253.699999999999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1.39999999999998">
            <text:p>321.3999999999999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62.69999999999999">
            <text:p>262.699999999999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6.80000000000001">
            <text:p>346.80000000000001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8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obersubalpi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5.69999999999999">
            <text:p>185.6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4.5">
            <text:p>184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6.2">
            <text:p>126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1.90000000000001">
            <text:p>171.90000000000001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subalpin</text:p>
          </table:table-cell>
          <table:table-cell table:style-name="ce5" office:value-type="float" office:value="237.69999999999999">
            <text:p>237.6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314.30000000000001">
            <text:p>314.3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1.80000000000001">
            <text:p>251.8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03.60000000000002">
            <text:p>303.6000000000000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2.30000000000001">
            <text:p>342.3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59">
            <text:p>25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7.10000000000002">
            <text:p>307.1000000000000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hochmontan</text:p>
          </table:table-cell>
          <table:table-cell table:style-name="ce5" office:value-type="float" office:value="212.59999999999999">
            <text:p>212.5999999999999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85.19999999999999">
            <text:p>385.1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9.5">
            <text:p>349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7.80000000000001">
            <text:p>327.8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0.10000000000002">
            <text:p>350.1000000000000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5.80000000000001">
            <text:p>345.8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9.19999999999999">
            <text:p>349.1999999999999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unter- und obermontan</text:p>
          </table:table-cell>
          <table:table-cell table:style-name="ce5" office:value-type="float" office:value="403.60000000000002">
            <text:p>403.6000000000000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23.80000000000001">
            <text:p>423.8000000000000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75.39999999999998">
            <text:p>475.3999999999999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7.19999999999999">
            <text:p>337.1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5.89999999999998">
            <text:p>365.8999999999999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1.10000000000002">
            <text:p>411.1000000000000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submontan</text:p>
          </table:table-cell>
          <table:table-cell table:style-name="ce5" office:value-type="float" office:value="326">
            <text:p>32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10.80000000000001">
            <text:p>410.8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1.39999999999998">
            <text:p>421.3999999999999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4.39999999999998">
            <text:p>264.3999999999999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1.39999999999998">
            <text:p>331.3999999999999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hyperinsubrisch und kollin</text:p>
          </table:table-cell>
          <table:table-cell table:style-name="ce5" office:value-type="float" office:value="195.40000000000001">
            <text:p>195.400000000000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9.40000000000001">
            <text:p>129.4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2.39999999999998">
            <text:p>372.39999999999998</text:p>
          </table:table-cell>
          <table:table-cell table:style-name="ce5" office:value-type="string">
            <text:p>.</text:p>
          </table:table-cell>
          <table:table-cell table:style-name="ce5" office:value-type="float" office:value="245.19999999999999">
            <text:p>245.199999999999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5.30000000000001">
            <text:p>225.3000000000000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60.30000000000001">
            <text:p>360.3000000000000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1.39999999999998">
            <text:p>401.3999999999999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7.19999999999999">
            <text:p>437.1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7.39999999999998">
            <text:p>287.3999999999999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1.89999999999998">
            <text:p>321.8999999999999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73.10000000000002">
            <text:p>273.1000000000000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2.89999999999998">
            <text:p>352.89999999999998</text:p>
          </table:table-cell>
          <table:table-cell table:style-name="ce5" office:value-type="float" office:value="1">
            <text:p>1</text:p>
          </table:table-cell>
        </table:table-row>
        <table:table-row table:style-name="ro_0_45">
          <table:table-cell table:number-columns-spanned="16" table:number-rows-spanned="1" table:style-name="ce0" office:value-type="string">
            <text:p>© WSL, Schweizerisches Landesforstinventar, 02.09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Schutzwald gegen Lawinen (2022) [LAWISPGES22, 2645]
Fläche innerhalb/ausserhalb des Schutzwalds gegen Lawin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8.08.2024 06:23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8.08.2024 08:53:5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02:33:53+02:00</meta:creation-date>
    <dc:date>2026-09-09T02:33:53+02:00</dc:date>
    <dc:title>Untitled Spreadsheet</dc:title>
    <dc:description/>
    <dc:subject/>
    <meta:keyword/>
    <meta:user-defined meta:name="Company"/>
    <meta:user-defined meta:name="category"/>
  </office:meta>
</office:document-meta>
</file>