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223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2.223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2.037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2.037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7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Vorrat (Schaftholz)</text:p>
          </table:table-cell>
        </table:table-row>
        <table:table-row>
          <table:table-cell table:number-columns-spanned="32" table:number-rows-spanned="1" table:style-name="ce0" office:value-type="string">
            <text:p>Entwicklungsstufe · NaiS-Vegetationshöhenstufen (6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1000 m³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ntwicklungsstufe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0">
            <text:p>1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6">
            <text:p>46</text:p>
          </table:table-cell>
          <table:table-cell table:style-name="ce5" office:value-type="string">
            <text:p>.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50">
            <text:p>50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70">
            <text:p>570</text:p>
          </table:table-cell>
          <table:table-cell table:style-name="ce5" office:value-type="float" office:value="36">
            <text:p>36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3">
            <text:p>17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54">
            <text:p>54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42">
            <text:p>4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55">
            <text:p>1755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number-columns-spanned="1" table:number-rows-spanned="8" table:style-name="ce4" office:value-type="string">
            <text:p>Jungwuchs/Dickung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6">
            <text:p>146</text:p>
          </table:table-cell>
          <table:table-cell table:style-name="ce5" office:value-type="string">
            <text:p>.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66">
            <text:p>46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9">
            <text:p>769</text:p>
          </table:table-cell>
          <table:table-cell table:style-name="ce5" office:value-type="float" office:value="38">
            <text:p>38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92">
            <text:p>99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389">
            <text:p>2389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48">
            <text:p>34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6">
            <text:p>66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855">
            <text:p>85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2894">
            <text:p>2894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37">
            <text:p>13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61">
            <text:p>1761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1">
            <text:p>6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40">
            <text:p>6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93">
            <text:p>69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44">
            <text:p>64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130">
            <text:p>113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67">
            <text:p>66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81">
            <text:p>158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867">
            <text:p>7867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number-columns-spanned="1" table:number-rows-spanned="8" table:style-name="ce4" office:value-type="string">
            <text:p>Stangen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36">
            <text:p>3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03">
            <text:p>1003</text:p>
          </table:table-cell>
          <table:table-cell table:style-name="ce5" office:value-type="float" office:value="30">
            <text:p>30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14">
            <text:p>8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4">
            <text:p>24</text:p>
          </table:table-cell>
          <table:table-cell table:style-name="ce5" office:value-type="string">
            <text:p>.</text:p>
          </table:table-cell>
          <table:table-cell table:style-name="ce5" office:value-type="float" office:value="1204">
            <text:p>120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66">
            <text:p>136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41">
            <text:p>4741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898">
            <text:p>189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99">
            <text:p>49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91">
            <text:p>109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70">
            <text:p>87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024">
            <text:p>202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73">
            <text:p>157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06">
            <text:p>60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03">
            <text:p>60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37">
            <text:p>15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865">
            <text:p>11865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831">
            <text:p>83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48">
            <text:p>10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91">
            <text:p>149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29">
            <text:p>142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31">
            <text:p>35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3">
            <text:p>16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49">
            <text:p>8949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84">
            <text:p>208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65">
            <text:p>2365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784">
            <text:p>27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35">
            <text:p>123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63">
            <text:p>206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20">
            <text:p>25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24">
            <text:p>442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4">
            <text:p>70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358">
            <text:p>235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97">
            <text:p>169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02">
            <text:p>16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86">
            <text:p>78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27">
            <text:p>62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84">
            <text:p>198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35">
            <text:p>43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193">
            <text:p>29193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8" table:style-name="ce4" office:value-type="string">
            <text:p>schwach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1">
            <text:p>52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4">
            <text:p>74</text:p>
          </table:table-cell>
          <table:table-cell table:style-name="ce5" office:value-type="string">
            <text:p>.</text:p>
          </table:table-cell>
          <table:table-cell table:style-name="ce5" office:value-type="float" office:value="1024">
            <text:p>1024</text:p>
          </table:table-cell>
          <table:table-cell table:style-name="ce5" office:value-type="float" office:value="31">
            <text:p>31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8">
            <text:p>83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3">
            <text:p>53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222">
            <text:p>2222</text:p>
          </table:table-cell>
          <table:table-cell table:style-name="ce5" office:value-type="float" office:value="27">
            <text:p>27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1912">
            <text:p>19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10">
            <text:p>25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533">
            <text:p>5533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4097">
            <text:p>409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59">
            <text:p>25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552">
            <text:p>155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46">
            <text:p>164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11">
            <text:p>15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97">
            <text:p>159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098">
            <text:p>209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45">
            <text:p>64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97">
            <text:p>49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50">
            <text:p>115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576">
            <text:p>257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887">
            <text:p>18887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848">
            <text:p>84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98">
            <text:p>89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72">
            <text:p>97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877">
            <text:p>287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69">
            <text:p>326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380">
            <text:p>10380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71">
            <text:p>7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82">
            <text:p>298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22">
            <text:p>3322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017">
            <text:p>50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28">
            <text:p>152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50">
            <text:p>135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28">
            <text:p>442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916">
            <text:p>491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95">
            <text:p>16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938">
            <text:p>293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70">
            <text:p>227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61">
            <text:p>136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94">
            <text:p>9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82">
            <text:p>128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430">
            <text:p>343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54">
            <text:p>395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203">
            <text:p>62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367">
            <text:p>4136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8" table:style-name="ce4" office:value-type="string">
            <text:p>mittler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2">
            <text:p>212</text:p>
          </table:table-cell>
          <table:table-cell table:style-name="ce5" office:value-type="string">
            <text:p>.</text:p>
          </table:table-cell>
          <table:table-cell table:style-name="ce5" office:value-type="float" office:value="661">
            <text:p>66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3">
            <text:p>873</text:p>
          </table:table-cell>
          <table:table-cell table:style-name="ce5" office:value-type="float" office:value="39">
            <text:p>39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5">
            <text:p>13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7">
            <text:p>64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556">
            <text:p>255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35">
            <text:p>53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438">
            <text:p>4438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5">
            <text:p>5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58">
            <text:p>105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11">
            <text:p>211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05">
            <text:p>350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70">
            <text:p>257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039">
            <text:p>11039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1505">
            <text:p>1150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42">
            <text:p>154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87">
            <text:p>68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34">
            <text:p>113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435">
            <text:p>34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426">
            <text:p>242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35">
            <text:p>35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386">
            <text:p>63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90">
            <text:p>189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68">
            <text:p>106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84">
            <text:p>158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98">
            <text:p>79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47">
            <text:p>114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32">
            <text:p>113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8269">
            <text:p>38269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1747">
            <text:p>174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34">
            <text:p>303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22">
            <text:p>242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849">
            <text:p>384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42">
            <text:p>31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6">
            <text:p>9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9">
            <text:p>10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572">
            <text:p>15572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96">
            <text:p>9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77">
            <text:p>147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55">
            <text:p>2155</text:p>
          </table:table-cell>
          <table:table-cell table:style-name="ce5" office:value-type="float" office:value="26">
            <text:p>2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3348">
            <text:p>1334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75">
            <text:p>457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14">
            <text:p>341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83">
            <text:p>498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638">
            <text:p>663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51">
            <text:p>295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424">
            <text:p>44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560">
            <text:p>756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66">
            <text:p>306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27">
            <text:p>212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84">
            <text:p>158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85">
            <text:p>398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978">
            <text:p>797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713">
            <text:p>571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2347">
            <text:p>7234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8" table:style-name="ce4" office:value-type="string">
            <text:p>stark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28">
            <text:p>10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3">
            <text:p>1593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1">
            <text:p>60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82">
            <text:p>82</text:p>
          </table:table-cell>
          <table:table-cell table:style-name="ce5" office:value-type="string">
            <text:p>.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98">
            <text:p>198</text:p>
          </table:table-cell>
          <table:table-cell table:style-name="ce5" office:value-type="string">
            <text:p>.</text:p>
          </table:table-cell>
          <table:table-cell table:style-name="ce5" office:value-type="float" office:value="4215">
            <text:p>421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334">
            <text:p>533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63">
            <text:p>196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847">
            <text:p>13847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50">
            <text:p>215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64">
            <text:p>156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17">
            <text:p>61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701">
            <text:p>37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78">
            <text:p>67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69">
            <text:p>106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070">
            <text:p>507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855">
            <text:p>78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53">
            <text:p>46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774">
            <text:p>27774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4608">
            <text:p>1460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52">
            <text:p>155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76">
            <text:p>41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623">
            <text:p>46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91">
            <text:p>629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005">
            <text:p>400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458">
            <text:p>134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524">
            <text:p>155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30">
            <text:p>333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11">
            <text:p>33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82">
            <text:p>268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58">
            <text:p>65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088">
            <text:p>208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14">
            <text:p>231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8620">
            <text:p>7862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94">
            <text:p>259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091">
            <text:p>309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14">
            <text:p>201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242">
            <text:p>824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014">
            <text:p>110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2">
            <text:p>122</text:p>
          </table:table-cell>
          <table:table-cell table:style-name="ce5" office:value-type="string">
            <text:p>.</text:p>
          </table:table-cell>
          <table:table-cell table:style-name="ce5" office:value-type="float" office:value="1401">
            <text:p>140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52">
            <text:p>152</text:p>
          </table:table-cell>
          <table:table-cell table:style-name="ce5" office:value-type="string">
            <text:p>.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90">
            <text:p>190</text:p>
          </table:table-cell>
          <table:table-cell table:style-name="ce5" office:value-type="string">
            <text:p>.</text:p>
          </table:table-cell>
          <table:table-cell table:style-name="ce5" office:value-type="float" office:value="144">
            <text:p>144</text:p>
          </table:table-cell>
          <table:table-cell table:style-name="ce5" office:value-type="string">
            <text:p>.</text:p>
          </table:table-cell>
          <table:table-cell table:style-name="ce5" office:value-type="float" office:value="84">
            <text:p>84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918">
            <text:p>2991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2">
            <text:p>15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4">
            <text:p>14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61">
            <text:p>16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56">
            <text:p>1956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7564">
            <text:p>175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43">
            <text:p>464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97">
            <text:p>639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865">
            <text:p>128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305">
            <text:p>173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878">
            <text:p>687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000">
            <text:p>170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376">
            <text:p>1637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072">
            <text:p>807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65">
            <text:p>476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93">
            <text:p>409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735">
            <text:p>1073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425">
            <text:p>1642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591">
            <text:p>1059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3709">
            <text:p>15370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gemisch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44">
            <text:p>144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92">
            <text:p>2592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833">
            <text:p>83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5">
            <text:p>75</text:p>
          </table:table-cell>
          <table:table-cell table:style-name="ce5" office:value-type="string">
            <text:p>.</text:p>
          </table:table-cell>
          <table:table-cell table:style-name="ce5" office:value-type="float" office:value="2036">
            <text:p>203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99">
            <text:p>79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703">
            <text:p>370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931">
            <text:p>393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04">
            <text:p>180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848">
            <text:p>13848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7">
            <text:p>70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78">
            <text:p>127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48">
            <text:p>164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45">
            <text:p>64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180">
            <text:p>418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00">
            <text:p>32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28">
            <text:p>202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153">
            <text:p>14153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2335">
            <text:p>123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015">
            <text:p>101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83">
            <text:p>108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71">
            <text:p>287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905">
            <text:p>890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59">
            <text:p>365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62">
            <text:p>156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66">
            <text:p>156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52">
            <text:p>125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38">
            <text:p>143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305">
            <text:p>330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0278">
            <text:p>4027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1916">
            <text:p>19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27">
            <text:p>92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75">
            <text:p>127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51">
            <text:p>225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56">
            <text:p>225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3">
            <text:p>9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95">
            <text:p>109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2">
            <text:p>62</text:p>
          </table:table-cell>
          <table:table-cell table:style-name="ce5" office:value-type="string">
            <text:p>.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94">
            <text:p>9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586">
            <text:p>11586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">
            <text:p>8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5">
            <text:p>115</text:p>
          </table:table-cell>
          <table:table-cell table:style-name="ce5" office:value-type="string">
            <text:p>.</text:p>
          </table:table-cell>
          <table:table-cell table:style-name="ce5" office:value-type="float" office:value="2793">
            <text:p>279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91">
            <text:p>3291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4251">
            <text:p>1425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51">
            <text:p>135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63">
            <text:p>176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267">
            <text:p>326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24">
            <text:p>34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78">
            <text:p>377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999">
            <text:p>11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56">
            <text:p>495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308">
            <text:p>530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69">
            <text:p>206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31">
            <text:p>273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269">
            <text:p>1026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340">
            <text:p>103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241">
            <text:p>1024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5748">
            <text:p>8574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89">
            <text:p>218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19">
            <text:p>37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3">
            <text:p>44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352">
            <text:p>6352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8">
            <text:p>94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522">
            <text:p>252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237">
            <text:p>323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57">
            <text:p>105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78">
            <text:p>107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395">
            <text:p>939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212">
            <text:p>1321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59">
            <text:p>48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545">
            <text:p>36545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59">
            <text:p>395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27">
            <text:p>35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45">
            <text:p>154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351">
            <text:p>735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19">
            <text:p>27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45">
            <text:p>144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578">
            <text:p>145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848">
            <text:p>198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565">
            <text:p>105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6200">
            <text:p>6620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44888">
            <text:p>4488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01">
            <text:p>44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89">
            <text:p>598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639">
            <text:p>96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641">
            <text:p>1364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631">
            <text:p>116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375">
            <text:p>3037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732">
            <text:p>297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240">
            <text:p>82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03">
            <text:p>590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61">
            <text:p>76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43">
            <text:p>304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134">
            <text:p>513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917">
            <text:p>109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1193">
            <text:p>19119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8243">
            <text:p>824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225">
            <text:p>92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494">
            <text:p>84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205">
            <text:p>1920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685">
            <text:p>2368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2">
            <text:p>122</text:p>
          </table:table-cell>
          <table:table-cell table:style-name="ce5" office:value-type="string">
            <text:p>.</text:p>
          </table:table-cell>
          <table:table-cell table:style-name="ce5" office:value-type="float" office:value="3440">
            <text:p>344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84">
            <text:p>208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97">
            <text:p>149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50">
            <text:p>115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36">
            <text:p>8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554">
            <text:p>7855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7">
            <text:p>55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11">
            <text:p>111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5">
            <text:p>115</text:p>
          </table:table-cell>
          <table:table-cell table:style-name="ce5" office:value-type="string">
            <text:p>.</text:p>
          </table:table-cell>
          <table:table-cell table:style-name="ce5" office:value-type="float" office:value="11023">
            <text:p>1102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143">
            <text:p>13143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3719">
            <text:p>537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626">
            <text:p>136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363">
            <text:p>1536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843">
            <text:p>2884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496">
            <text:p>3749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660">
            <text:p>1666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864">
            <text:p>3986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518">
            <text:p>3351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324">
            <text:p>2032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830">
            <text:p>1083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421">
            <text:p>104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652">
            <text:p>3065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863">
            <text:p>4286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808">
            <text:p>3780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1986">
            <text:p>391986</text:p>
          </table:table-cell>
          <table:table-cell table:style-name="ce5" office:value-type="float" office:value="1">
            <text:p>1</text:p>
          </table:table-cell>
        </table:table-row>
        <table:table-row table:style-name="ro_0_77">
          <table:table-cell table:number-columns-spanned="32" table:number-rows-spanned="1" table:style-name="ce0" office:value-type="string">
            <text:p>© WSL, Schweizerisches Landesforstinventar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Entwicklungsstufe [EST, 20]
Etappe der Bestandesentwicklung, definiert durch den dominanten Brusthöhendurchmesser (BHDdom = BHD der 100 stärksten [dicksten] Bäume pro Hektare). Jungwuchs/Dickung: BHDdom &lt;12 cm, Stangenholz: BHDdom 12-30 cm, schwaches Baumholz: BHDdom 31-40 cm, mittleres Baumholz: BHDdom 41-50 cm, starkes Baumholz: BHDdom &gt;50 cm, gemischt: Bäume verschiedener Entwicklungsstufe, keine Entwicklungsstufe vorherrschend oder Gruppen verschiedener Entwicklungsstufen, die kleiner als 5 Aren sind. Grundlage: Feldaufnahme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7.08.2024 21:54:2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Jungwuchs/Dickung, Stangenholz, schwaches Baumholz, mittleres Baumholz, starkes Baumholz, gemisch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8.08.2024 08:53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12:46+02:00</meta:creation-date>
    <dc:date>2026-09-10T07:12:46+02:00</dc:date>
    <dc:title>Untitled Spreadsheet</dc:title>
    <dc:description/>
    <dc:subject/>
    <meta:keyword/>
    <meta:user-defined meta:name="Company"/>
    <meta:user-defined meta:name="category"/>
  </office:meta>
</office:document-meta>
</file>